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ba386a5462ccf0606b4bd24e0919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the_dido_solutions_wiki_1"/><text:bookmark-start text:name="welcome_to_the_dido_solutions_wiki"/>Welcome to the DIDO Solutions Wiki<text:bookmark-end text:name="__RefHeading___welcome_to_the_dido_solutions_wiki_1"/><text:bookmark-end text:name="welcome_to_the_dido_solutions_wiki"/></text:h>
      <text:p text:style-name="Text_20_body"><draw:frame draw:style-name="media" draw:name="0" text:anchor-type="as-char" draw:z-index="0" svg:width="10.583333333333cm" svg:height="10.093712930012cm"><draw:image xlink:href="Pictures/0bba386a5462ccf0606b4bd24e09194e.png" xlink:type="simple" xlink:show="embed" xlink:actuate="onLoad"/></draw:frame></text:p>
      <text:h text:style-name="Heading_20_2" text:outline-level="2"><text:bookmark-start text:name="__RefHeading___contact_us_2"/><text:bookmark-start text:name="contact_us"/>Contact Us<text:bookmark-end text:name="__RefHeading___contact_us_2"/><text:bookmark-end text:name="contact_us"/></text:h>
      <text:p text:style-name="Text_20_body">; Email
: <text:a xlink:type="simple" xlink:href="mailto:mailto:info@didosolutions.com" text:style-name="Internet_20_link" text:visited-style-name="Visited_20_Internet_20_Link">Contact DIDO Solutions</text:a></text:p>
      <text:p text:style-name="Text_20_body">; Website
: <text:a xlink:type="simple" xlink:href="https://didosolutions.com/" text:style-name="Internet_20_link" text:visited-style-name="Visited_20_Internet_20_Link">DIDO Solutions</text:a></text:p>
      <text:h text:style-name="Heading_20_2" text:outline-level="2"><text:bookmark-start text:name="__RefHeading___about_3"/><text:bookmark-start text:name="about"/>About<text:bookmark-end text:name="__RefHeading___about_3"/><text:bookmark-end text:name="about"/></text:h>
      <text:p text:style-name="Text_20_body">The DIDO Solutions Wiki is the working and reference wiki for DIDO Solutions Inc. It provides a curated home for technical documentation, project materials, architectural descriptions, demonstrations, references, and related background information.</text:p>
      <text:p text:style-name="Text_20_body">The initial focus of this wiki is the <text:span text:style-name="Strong_20_Emphasis">FX Demo</text:span>, including its business context, architecture, requirements, models, demonstration scripts, decisions, references, and supporting materials.</text:p>
      <text:p text:style-name="Text_20_body">This wiki is intended to support both human readers and machine-assisted analysis. Pages should be organised using stable, clean, externally referenceable URIs wherever possible. Major concepts, sections, models, decisions, and reusable explanations should have their own wiki pages so they can be cited, reviewed, reused, and referenced by external documents, presentations, semantic models, and AI-assisted tools.</text:p>
      <text:h text:style-name="Heading_20_2" text:outline-level="2"><text:bookmark-start text:name="__RefHeading___wiki_organisation_4"/><text:bookmark-start text:name="wiki_organisation"/>Wiki Organisation<text:bookmark-end text:name="__RefHeading___wiki_organisation_4"/><text:bookmark-end text:name="wiki_organisation"/></text:h>
      <text:p text:style-name="Text_20_body">The DIDO Solutions Wiki is organised into private and public areas.</text:p>
      <text:p text:style-name="Text_20_body">: <text:span text:style-name="Strong_20_Emphasis"><text:a xlink:type="simple" xlink:href="https://wiki.didosolutions.com/private/start" text:style-name="Internet_20_link" text:visited-style-name="Visited_20_Internet_20_Link">Private Area</text:a></text:span>
: For internal DIDO Solutions use only. This area may include working drafts, internal planning notes, administrative material, unpublished project details, and other material not intended for public distribution.</text:p>
      <text:p text:style-name="Text_20_body">: <text:span text:style-name="Strong_20_Emphasis"><text:a xlink:type="simple" xlink:href="https://wiki.didosolutions.com/public/start" text:style-name="Internet_20_link" text:visited-style-name="Visited_20_Internet_20_Link">Public Area</text:a></text:span>
: For material intended for public or external consumption. This area should contain reviewed and curated content suitable for customers, partners, collaborators, demonstrations, publications, and external references.</text:p>
      <text:p text:style-name="Text_20_body">: <text:span text:style-name="Strong_20_Emphasis"><text:a xlink:type="simple" xlink:href="https://wiki.didosolutions.com/fxdemo/start" text:style-name="Internet_20_link" text:visited-style-name="Visited_20_Internet_20_Link">FX Demo</text:a></text:span>
: The main working and reference area for the FX Demo. This area includes architecture, requirements, models, demonstration scripts, decisions, meeting notes, references, and related documentation.</text:p>
      <text:h text:style-name="Heading_20_2" text:outline-level="2"><text:bookmark-start text:name="__RefHeading___major_wiki_areas_5"/><text:bookmark-start text:name="major_wiki_areas"/>Major Wiki Areas<text:bookmark-end text:name="__RefHeading___major_wiki_areas_5"/><text:bookmark-end text:name="major_wiki_areas"/></text:h>
      <text:h text:style-name="Heading_20_3" text:outline-level="3"><text:bookmark-start text:name="__RefHeading___public_area_6"/><text:bookmark-start text:name="public_area"/>Public Area<text:bookmark-end text:name="__RefHeading___public_area_6"/><text:bookmark-end text:name="public_area"/></text:h>
      <text:p text:style-name="Text_20_body">* <text:a xlink:type="simple" xlink:href="https://wiki.didosolutions.com/public/start" text:style-name="Internet_20_link" text:visited-style-name="Visited_20_Internet_20_Link">Public Area Home</text:a>
* <text:a xlink:type="simple" xlink:href="https://wiki.didosolutions.com/public/about" text:style-name="Internet_20_link" text:visited-style-name="Visited_20_Internet_20_Link">About DIDO Solutions</text:a>
* <text:a xlink:type="simple" xlink:href="https://wiki.didosolutions.com/public/references" text:style-name="Internet_20_link" text:visited-style-name="Visited_20_Internet_20_Link">Public References</text:a>
* <text:a xlink:type="simple" xlink:href="https://wiki.didosolutions.com/public/glossary" text:style-name="Internet_20_link" text:visited-style-name="Visited_20_Internet_20_Link">Public Glossary</text:a></text:p>
      <text:h text:style-name="Heading_20_3" text:outline-level="3"><text:bookmark-start text:name="__RefHeading___private_area_7"/><text:bookmark-start text:name="private_area"/>Private Area<text:bookmark-end text:name="__RefHeading___private_area_7"/><text:bookmark-end text:name="private_area"/></text:h>
      <text:p text:style-name="Text_20_body">* <text:a xlink:type="simple" xlink:href="https://wiki.didosolutions.com/private/start" text:style-name="Internet_20_link" text:visited-style-name="Visited_20_Internet_20_Link">Private Area Home</text:a>
* <text:a xlink:type="simple" xlink:href="https://wiki.didosolutions.com/private/planning/start" text:style-name="Internet_20_link" text:visited-style-name="Visited_20_Internet_20_Link">Planning</text:a>
* <text:a xlink:type="simple" xlink:href="https://wiki.didosolutions.com/private/administration/start" text:style-name="Internet_20_link" text:visited-style-name="Visited_20_Internet_20_Link">Administration</text:a>
* <text:a xlink:type="simple" xlink:href="https://wiki.didosolutions.com/private/working-notes/start" text:style-name="Internet_20_link" text:visited-style-name="Visited_20_Internet_20_Link">Working Notes</text:a>
* <text:a xlink:type="simple" xlink:href="https://wiki.didosolutions.com/private/drafts/start" text:style-name="Internet_20_link" text:visited-style-name="Visited_20_Internet_20_Link">Drafts</text:a></text:p>
      <text:h text:style-name="Heading_20_3" text:outline-level="3"><text:bookmark-start text:name="__RefHeading___fx_demo_area_8"/><text:bookmark-start text:name="fx_demo_area"/>FX Demo Area<text:bookmark-end text:name="__RefHeading___fx_demo_area_8"/><text:bookmark-end text:name="fx_demo_area"/></text:h>
      <text:p text:style-name="Text_20_body">* <text:a xlink:type="simple" xlink:href="https://wiki.didosolutions.com/fxdemo/start" text:style-name="Internet_20_link" text:visited-style-name="Visited_20_Internet_20_Link">FX Demo Home</text:a>
* <text:a xlink:type="simple" xlink:href="https://wiki.didosolutions.com/fxdemo/overview" text:style-name="Internet_20_link" text:visited-style-name="Visited_20_Internet_20_Link">Overview</text:a>
* <text:a xlink:type="simple" xlink:href="https://wiki.didosolutions.com/fxdemo/business-context" text:style-name="Internet_20_link" text:visited-style-name="Visited_20_Internet_20_Link">Business Context</text:a>
* <text:a xlink:type="simple" xlink:href="https://wiki.didosolutions.com/fxdemo/scope" text:style-name="Internet_20_link" text:visited-style-name="Visited_20_Internet_20_Link">Scope</text:a>
* <text:a xlink:type="simple" xlink:href="https://wiki.didosolutions.com/fxdemo/stakeholders" text:style-name="Internet_20_link" text:visited-style-name="Visited_20_Internet_20_Link">Stakeholders</text:a>
* <text:a xlink:type="simple" xlink:href="https://wiki.didosolutions.com/fxdemo/architecture/start" text:style-name="Internet_20_link" text:visited-style-name="Visited_20_Internet_20_Link">Architecture</text:a>
* <text:a xlink:type="simple" xlink:href="https://wiki.didosolutions.com/fxdemo/requirements/start" text:style-name="Internet_20_link" text:visited-style-name="Visited_20_Internet_20_Link">Requirements</text:a>
* <text:a xlink:type="simple" xlink:href="https://wiki.didosolutions.com/fxdemo/models/start" text:style-name="Internet_20_link" text:visited-style-name="Visited_20_Internet_20_Link">Models</text:a>
* <text:a xlink:type="simple" xlink:href="https://wiki.didosolutions.com/fxdemo/demo-scripts/start" text:style-name="Internet_20_link" text:visited-style-name="Visited_20_Internet_20_Link">Demo Scripts</text:a>
* <text:a xlink:type="simple" xlink:href="https://wiki.didosolutions.com/fxdemo/decisions/start" text:style-name="Internet_20_link" text:visited-style-name="Visited_20_Internet_20_Link">Decisions</text:a>
* <text:a xlink:type="simple" xlink:href="https://wiki.didosolutions.com/fxdemo/meetings/start" text:style-name="Internet_20_link" text:visited-style-name="Visited_20_Internet_20_Link">Meeting Notes</text:a>
* <text:a xlink:type="simple" xlink:href="https://wiki.didosolutions.com/fxdemo/references/start" text:style-name="Internet_20_link" text:visited-style-name="Visited_20_Internet_20_Link">References</text:a>
* <text:a xlink:type="simple" xlink:href="https://wiki.didosolutions.com/fxdemo/glossary/start" text:style-name="Internet_20_link" text:visited-style-name="Visited_20_Internet_20_Link">Glossary</text:a></text:p>
      <text:h text:style-name="Heading_20_2" text:outline-level="2"><text:bookmark-start text:name="__RefHeading___recommended_fx_demo_structure_9"/><text:bookmark-start text:name="recommended_fx_demo_structure"/>Recommended FX Demo Structure<text:bookmark-end text:name="__RefHeading___recommended_fx_demo_structure_9"/><text:bookmark-end text:name="recommended_fx_demo_structure"/></text:h>
      <text:p text:style-name="Text_20_body">The FX Demo documentation should be organised as a family of related pages rather than as one large document. This makes the material easier to cite, review, reuse, export, and use with AI-assisted tools.</text:p>
      <text:p text:style-name="Text_20_body">* <text:a xlink:type="simple" xlink:href="https://wiki.didosolutions.com/fxdemo/architecture/context" text:style-name="Internet_20_link" text:visited-style-name="Visited_20_Internet_20_Link">Architecture Context</text:a></text:p>
      <text:p text:style-name="Text_20_body">* <text:a xlink:type="simple" xlink:href="https://wiki.didosolutions.com/fxdemo/architecture/logical-view" text:style-name="Internet_20_link" text:visited-style-name="Visited_20_Internet_20_Link">Logical View</text:a></text:p>
      <text:p text:style-name="Text_20_body">* <text:a xlink:type="simple" xlink:href="https://wiki.didosolutions.com/fxdemo/architecture/information-view" text:style-name="Internet_20_link" text:visited-style-name="Visited_20_Internet_20_Link">Information View</text:a></text:p>
      <text:p text:style-name="Text_20_body">* <text:a xlink:type="simple" xlink:href="https://wiki.didosolutions.com/fxdemo/architecture/semantic-view" text:style-name="Internet_20_link" text:visited-style-name="Visited_20_Internet_20_Link">Semantic View</text:a></text:p>
      <text:p text:style-name="Text_20_body">* <text:a xlink:type="simple" xlink:href="https://wiki.didosolutions.com/fxdemo/architecture/processing-pipeline" text:style-name="Internet_20_link" text:visited-style-name="Visited_20_Internet_20_Link">Processing Pipeline</text:a></text:p>
      <text:p text:style-name="Text_20_body">* <text:a xlink:type="simple" xlink:href="https://wiki.didosolutions.com/fxdemo/architecture/security-view" text:style-name="Internet_20_link" text:visited-style-name="Visited_20_Internet_20_Link">Security View</text:a></text:p>
      <text:p text:style-name="Text_20_body">* <text:a xlink:type="simple" xlink:href="https://wiki.didosolutions.com/fxdemo/architecture/deployment-view" text:style-name="Internet_20_link" text:visited-style-name="Visited_20_Internet_20_Link">Deployment View</text:a></text:p>
      <text:p text:style-name="Text_20_body">* <text:a xlink:type="simple" xlink:href="https://wiki.didosolutions.com/fxdemo/requirements/business" text:style-name="Internet_20_link" text:visited-style-name="Visited_20_Internet_20_Link">Business Requirements</text:a></text:p>
      <text:p text:style-name="Text_20_body">* <text:a xlink:type="simple" xlink:href="https://wiki.didosolutions.com/fxdemo/requirements/functional" text:style-name="Internet_20_link" text:visited-style-name="Visited_20_Internet_20_Link">Functional Requirements</text:a></text:p>
      <text:p text:style-name="Text_20_body">* <text:a xlink:type="simple" xlink:href="https://wiki.didosolutions.com/fxdemo/requirements/non-functional" text:style-name="Internet_20_link" text:visited-style-name="Visited_20_Internet_20_Link">Non-Functional Requirements</text:a></text:p>
      <text:p text:style-name="Text_20_body">* <text:a xlink:type="simple" xlink:href="https://wiki.didosolutions.com/fxdemo/models/sbvr" text:style-name="Internet_20_link" text:visited-style-name="Visited_20_Internet_20_Link">SBVR Model</text:a></text:p>
      <text:p text:style-name="Text_20_body">* <text:a xlink:type="simple" xlink:href="https://wiki.didosolutions.com/fxdemo/models/tdl" text:style-name="Internet_20_link" text:visited-style-name="Visited_20_Internet_20_Link">TDL Model</text:a></text:p>
      <text:p text:style-name="Text_20_body">* <text:a xlink:type="simple" xlink:href="https://wiki.didosolutions.com/fxdemo/models/data-model" text:style-name="Internet_20_link" text:visited-style-name="Visited_20_Internet_20_Link">Data Model</text:a></text:p>
      <text:p text:style-name="Text_20_body">* <text:a xlink:type="simple" xlink:href="https://wiki.didosolutions.com/fxdemo/models/message-model" text:style-name="Internet_20_link" text:visited-style-name="Visited_20_Internet_20_Link">Message Model</text:a></text:p>
      <text:h text:style-name="Heading_20_2" text:outline-level="2"><text:bookmark-start text:name="__RefHeading___uri_and_citation_policy_10"/><text:bookmark-start text:name="uri_and_citation_policy"/>URI and Citation Policy<text:bookmark-end text:name="__RefHeading___uri_and_citation_policy_10"/><text:bookmark-end text:name="uri_and_citation_policy"/></text:h>
      <text:p text:style-name="Text_20_body">Pages intended for external reference should use stable, descriptive page names.</text:p>
      <text:p text:style-name="Text_20_body">Good examples:</text:p>
      <text:p text:style-name="Text_20_body">* <text:span text:style-name="Source_20_Text">/fxdemo/architecture/processing-pipeline</text:span>
* <text:span text:style-name="Source_20_Text">/fxdemo/models/sbvr</text:span>
* <text:span text:style-name="Source_20_Text">/fxdemo/requirements/business</text:span>
* <text:span text:style-name="Source_20_Text">/fxdemo/decisions/use-sbvr-for-business-vocabulary</text:span></text:p>
      <text:p text:style-name="Text_20_body">Avoid page names such as:</text:p>
      <text:p text:style-name="Text_20_body">* <text:span text:style-name="Source_20_Text">latest</text:span>
* <text:span text:style-name="Source_20_Text">final</text:span>
* <text:span text:style-name="Source_20_Text">new-version</text:span>
* <text:span text:style-name="Source_20_Text">draft-v3</text:span>
* <text:span text:style-name="Source_20_Text">misc-notes</text:span></text:p>
      <text:p text:style-name="Text_20_body">The page title may change over time, but the page URI should remain stable once it has been cited externally.</text:p>
      <text:h text:style-name="Heading_20_2" text:outline-level="2"><text:bookmark-start text:name="__RefHeading___notes_11"/><text:bookmark-start text:name="notes"/>Notes<text:bookmark-end text:name="__RefHeading___notes_11"/><text:bookmark-end text:name="notes"/></text:h>
      <text:p text:style-name="Text_20_body">: <text:span text:style-name="Strong_20_Emphasis">Public Content</text:span>
: Material in the public area should be reviewed before being used externally.</text:p>
      <text:p text:style-name="Text_20_body">: <text:span text:style-name="Strong_20_Emphasis">Private Content</text:span>
: Material in the private area is for internal use only and should not be referenced from public-facing documents.</text:p>
      <text:p text:style-name="Text_20_body">: <text:span text:style-name="Strong_20_Emphasis">FX Demo Content</text:span>
: FX Demo pages may begin as drafts but should be promoted, reviewed, and stabilised as the demonstration matures.</text:p>
      <text:p text:style-name="Text_20_body">: <text:span text:style-name="Strong_20_Emphasis">Clean URIs</text:span>
: The wiki should be configured to support clean, slash-based URLs for externally referenceable pages.</text:p>
      <text:h text:style-name="Heading_20_2" text:outline-level="2"><text:bookmark-start text:name="__RefHeading___external_links_12"/><text:bookmark-start text:name="external_links"/>External Links<text:bookmark-end text:name="__RefHeading___external_links_12"/><text:bookmark-end text:name="external_links"/></text:h>
      <text:p text:style-name="Text_20_body">* <text:a xlink:type="simple" xlink:href="https://didosolutions.com/" text:style-name="Internet_20_link" text:visited-style-name="Visited_20_Internet_20_Link">DIDO Solutions</text:a>
* <text:a xlink:type="simple" xlink:href="https://www.omgwiki.org/dido/doku.php?id=start" text:style-name="Internet_20_link" text:visited-style-name="Visited_20_Internet_20_Link">OMG DIDO RA Wi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8:11</meta:creation-date>
    <dc:creator>Generated</dc:creator>
    <dc:date>2026-08-23T22::58:11</dc:date>
    <dc:language>en-US</dc:language>
    <meta:editing-cycles>1</meta:editing-cycles>
    <meta:editing-duration>PT0S</meta:editing-duration>
    <dc:title>start</dc:title>
  </office:meta>
</office:document-meta>
</file>