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debar"/><text:bookmark-start text:name="__RefHeading___navigation_1"/><text:bookmark-start text:name="navigation"/>Navigation<text:bookmark-end text:name="__RefHeading___navigation_1"/><text:bookmark-end text:name="navigation"/></text:h>
      <text:a xlink:type="simple" xlink:href="https://wiki.didosolutions.com/start" text:style-name="Internet_20_link" text:visited-style-name="Visited_20_Internet_20_Link">Home</text:a>
      <text:h text:style-name="Heading_20_2" text:outline-level="2"><text:bookmark-start text:name="__RefHeading___public_area_2"/><text:bookmark-start text:name="public_area"/>Public Area<text:bookmark-end text:name="__RefHeading___public_area_2"/><text:bookmark-end text:name="public_area"/></text:h>
      <text:a xlink:type="simple" xlink:href="https://wiki.didosolutions.com/public/start" text:style-name="Internet_20_link" text:visited-style-name="Visited_20_Internet_20_Link">Public Area Home</text:a>
      <text:h text:style-name="Heading_20_2" text:outline-level="2"><text:bookmark-start text:name="__RefHeading___private_area_3"/><text:bookmark-start text:name="private_area"/>Private Area<text:bookmark-end text:name="__RefHeading___private_area_3"/><text:bookmark-end text:name="private_area"/></text:h>
      <text:a xlink:type="simple" xlink:href="https://wiki.didosolutions.com/private/start" text:style-name="Internet_20_link" text:visited-style-name="Visited_20_Internet_20_Link">Private Area Home</text:a>
      <text:h text:style-name="Heading_20_2" text:outline-level="2"><text:bookmark-start text:name="__RefHeading___fx_demo_4"/><text:bookmark-start text:name="fx_demo"/>FX Demo<text:bookmark-end text:name="__RefHeading___fx_demo_4"/><text:bookmark-end text:name="fx_demo"/></text:h>
      <text:a xlink:type="simple" xlink:href="https://wiki.didosolutions.com/fxdemo/start" text:style-name="Internet_20_link" text:visited-style-name="Visited_20_Internet_20_Link">FX Demo Home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6:11</meta:creation-date>
    <dc:creator>Generated</dc:creator>
    <dc:date>2026-08-24T07::56:11</dc:date>
    <dc:language>en-US</dc:language>
    <meta:editing-cycles>1</meta:editing-cycles>
    <meta:editing-duration>PT0S</meta:editing-duration>
    <dc:title>sidebar</dc:title>
  </office:meta>
</office:document-meta>
</file>