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xdemo:07-part:start"/>* <text:a xlink:type="simple" xlink:href="#fxdemo:07-part:start" text:style-name="Local_20_link" text:visited-style-name="Visited_20_Local_20_Link">Part 7: Governed Node Service Market</text:a></text:p>
      <text:a xlink:type="simple" xlink:href="https://wiki.didosolutions.com/fxdemo/07-part/00-foreword/start" text:style-name="Internet_20_link" text:visited-style-name="Visited_20_Internet_20_Link">Foreword</text:a>
      <text:a xlink:type="simple" xlink:href="https://wiki.didosolutions.com/fxdemo/07-part/00-introduction/start" text:style-name="Internet_20_link" text:visited-style-name="Visited_20_Internet_20_Link">Introduction</text:a>
      <text:a xlink:type="simple" xlink:href="https://wiki.didosolutions.com/fxdemo/07-part/01-scope/start" text:style-name="Internet_20_link" text:visited-style-name="Visited_20_Internet_20_Link">1. Scope</text:a>
      <text:a xlink:type="simple" xlink:href="https://wiki.didosolutions.com/fxdemo/07-part/02-purpose/start" text:style-name="Internet_20_link" text:visited-style-name="Visited_20_Internet_20_Link">2. Purpose</text:a>
      <text:a xlink:type="simple" xlink:href="https://wiki.didosolutions.com/fxdemo/07-part/03-architectural-motivation/start" text:style-name="Internet_20_link" text:visited-style-name="Visited_20_Internet_20_Link">3. Architectural Motivation</text:a>
      <text:a xlink:type="simple" xlink:href="https://wiki.didosolutions.com/fxdemo/07-part/04-relationship-to-part-6/start" text:style-name="Internet_20_link" text:visited-style-name="Visited_20_Internet_20_Link">4. Relationship to Part 6</text:a>
      <text:a xlink:type="simple" xlink:href="https://wiki.didosolutions.com/fxdemo/07-part/05-core-concept/start" text:style-name="Internet_20_link" text:visited-style-name="Visited_20_Internet_20_Link">5. Core Concept</text:a>
      <text:a xlink:type="simple" xlink:href="https://wiki.didosolutions.com/fxdemo/07-part/06-stakeholders/start" text:style-name="Internet_20_link" text:visited-style-name="Visited_20_Internet_20_Link">6. Stakeholders</text:a>
      <text:a xlink:type="simple" xlink:href="https://wiki.didosolutions.com/fxdemo/07-part/06-stakeholders/06-1-buyer/start" text:style-name="Internet_20_link" text:visited-style-name="Visited_20_Internet_20_Link">6.1 Buyer</text:a>
      <text:a xlink:type="simple" xlink:href="https://wiki.didosolutions.com/fxdemo/07-part/06-stakeholders/06-2-integrator/start" text:style-name="Internet_20_link" text:visited-style-name="Visited_20_Internet_20_Link">6.2 Integrator</text:a>
      <text:a xlink:type="simple" xlink:href="https://wiki.didosolutions.com/fxdemo/07-part/06-stakeholders/06-3-regulator/start" text:style-name="Internet_20_link" text:visited-style-name="Visited_20_Internet_20_Link">6.3 Regulator</text:a>
      <text:a xlink:type="simple" xlink:href="https://wiki.didosolutions.com/fxdemo/07-part/06-stakeholders/06-4-auditor/start" text:style-name="Internet_20_link" text:visited-style-name="Visited_20_Internet_20_Link">6.4 Auditor</text:a>
      <text:a xlink:type="simple" xlink:href="https://wiki.didosolutions.com/fxdemo/07-part/06-stakeholders/06-5-governance-body/start" text:style-name="Internet_20_link" text:visited-style-name="Visited_20_Internet_20_Link">6.5 Governance Body</text:a>
      <text:a xlink:type="simple" xlink:href="https://wiki.didosolutions.com/fxdemo/07-part/07-non-functional-characteristics/start" text:style-name="Internet_20_link" text:visited-style-name="Visited_20_Internet_20_Link">7. Non-Functional Characteristics</text:a>
      <text:a xlink:type="simple" xlink:href="https://wiki.didosolutions.com/fxdemo/07-part/07-non-functional-characteristics/07-1-non-functional-characteristic/start" text:style-name="Internet_20_link" text:visited-style-name="Visited_20_Internet_20_Link">7.1 Non-Functional Characteristic</text:a>
      <text:a xlink:type="simple" xlink:href="https://wiki.didosolutions.com/fxdemo/07-part/07-non-functional-characteristics/07-2-portability/start" text:style-name="Internet_20_link" text:visited-style-name="Visited_20_Internet_20_Link">7.2 Portability</text:a>
      <text:a xlink:type="simple" xlink:href="https://wiki.didosolutions.com/fxdemo/07-part/07-non-functional-characteristics/07-3-reliability/start" text:style-name="Internet_20_link" text:visited-style-name="Visited_20_Internet_20_Link">7.3 Reliability</text:a>
      <text:a xlink:type="simple" xlink:href="https://wiki.didosolutions.com/fxdemo/07-part/07-non-functional-characteristics/07-4-maintainability/start" text:style-name="Internet_20_link" text:visited-style-name="Visited_20_Internet_20_Link">7.4 Maintainability</text:a>
      <text:a xlink:type="simple" xlink:href="https://wiki.didosolutions.com/fxdemo/07-part/07-non-functional-characteristics/07-5-securability/start" text:style-name="Internet_20_link" text:visited-style-name="Visited_20_Internet_20_Link">7.5 Securability</text:a>
      <text:a xlink:type="simple" xlink:href="https://wiki.didosolutions.com/fxdemo/07-part/07-non-functional-characteristics/07-6-manageability/start" text:style-name="Internet_20_link" text:visited-style-name="Visited_20_Internet_20_Link">7.6 Manageability</text:a>
      <text:a xlink:type="simple" xlink:href="https://wiki.didosolutions.com/fxdemo/07-part/07-non-functional-characteristics/07-7-usability/start" text:style-name="Internet_20_link" text:visited-style-name="Visited_20_Internet_20_Link">7.7 Usability</text:a>
      <text:a xlink:type="simple" xlink:href="https://wiki.didosolutions.com/fxdemo/07-part/07-non-functional-characteristics/07-8-performance/start" text:style-name="Internet_20_link" text:visited-style-name="Visited_20_Internet_20_Link">7.8 Performance</text:a>
      <text:a xlink:type="simple" xlink:href="https://wiki.didosolutions.com/fxdemo/07-part/07-non-functional-characteristics/07-9-interoperability/start" text:style-name="Internet_20_link" text:visited-style-name="Visited_20_Internet_20_Link">7.9 Interoperability</text:a>
      <text:a xlink:type="simple" xlink:href="https://wiki.didosolutions.com/fxdemo/07-part/07-non-functional-characteristics/07-10-elasticity/start" text:style-name="Internet_20_link" text:visited-style-name="Visited_20_Internet_20_Link">7.10 Elasticity</text:a>
      <text:a xlink:type="simple" xlink:href="https://wiki.didosolutions.com/fxdemo/07-part/07-non-functional-characteristics/07-11-scalability/start" text:style-name="Internet_20_link" text:visited-style-name="Visited_20_Internet_20_Link">7.11 Scalability</text:a>
      <text:a xlink:type="simple" xlink:href="https://wiki.didosolutions.com/fxdemo/07-part/08-qualification-and-assurance-value/start" text:style-name="Internet_20_link" text:visited-style-name="Visited_20_Internet_20_Link">8. Qualification and Assurance Value</text:a>
      <text:a xlink:type="simple" xlink:href="https://wiki.didosolutions.com/fxdemo/07-part/08-qualification-and-assurance-value/08-1-qualification-profile/start" text:style-name="Internet_20_link" text:visited-style-name="Visited_20_Internet_20_Link">8.1 Qualification Profile</text:a>
      <text:a xlink:type="simple" xlink:href="https://wiki.didosolutions.com/fxdemo/07-part/08-qualification-and-assurance-value/08-2-qualification-evidence/start" text:style-name="Internet_20_link" text:visited-style-name="Visited_20_Internet_20_Link">8.2 Qualification Evidence</text:a>
      <text:a xlink:type="simple" xlink:href="https://wiki.didosolutions.com/fxdemo/07-part/09-market-operating-model/start" text:style-name="Internet_20_link" text:visited-style-name="Visited_20_Internet_20_Link">9. Market Operating Model</text:a>
      <text:a xlink:type="simple" xlink:href="https://wiki.didosolutions.com/fxdemo/07-part/09-market-operating-model/09-1-market-participation/start" text:style-name="Internet_20_link" text:visited-style-name="Visited_20_Internet_20_Link">9.1 Market Participation</text:a>
      <text:a xlink:type="simple" xlink:href="https://wiki.didosolutions.com/fxdemo/07-part/09-market-operating-model/09-2-selection-criteria/start" text:style-name="Internet_20_link" text:visited-style-name="Visited_20_Internet_20_Link">9.2 Selection Criteria</text:a>
      <text:a xlink:type="simple" xlink:href="https://wiki.didosolutions.com/fxdemo/07-part/09-market-operating-model/09-3-qualification-based-eligibility/start" text:style-name="Internet_20_link" text:visited-style-name="Visited_20_Internet_20_Link">9.3 Qualification-Based Eligibility</text:a>
      <text:a xlink:type="simple" xlink:href="https://wiki.didosolutions.com/fxdemo/07-part/09-market-operating-model/09-4-competitive-substitution/start" text:style-name="Internet_20_link" text:visited-style-name="Visited_20_Internet_20_Link">9.4 Competitive Substitution</text:a>
      <text:a xlink:type="simple" xlink:href="https://wiki.didosolutions.com/fxdemo/07-part/09-market-operating-model/09-5-evidence-based-assignment-and-review/start" text:style-name="Internet_20_link" text:visited-style-name="Visited_20_Internet_20_Link">9.5 Evidence-Based Assignment and Review</text:a>
      <text:a xlink:type="simple" xlink:href="https://wiki.didosolutions.com/fxdemo/07-part/10-relationship-to-cost-recovery-compensation-and-settlement/start" text:style-name="Internet_20_link" text:visited-style-name="Visited_20_Internet_20_Link">10. Relationship to Cost Recovery, Compensation, and Settlement</text:a>
      <text:a xlink:type="simple" xlink:href="https://wiki.didosolutions.com/fxdemo/07-part/10-relationship-to-cost-recovery-compensation-and-settlement/10-1-service-compensation/start" text:style-name="Internet_20_link" text:visited-style-name="Visited_20_Internet_20_Link">10.1 Service Compensation</text:a>
      <text:a xlink:type="simple" xlink:href="https://wiki.didosolutions.com/fxdemo/07-part/10-relationship-to-cost-recovery-compensation-and-settlement/10-2-compensation-eligibility/start" text:style-name="Internet_20_link" text:visited-style-name="Visited_20_Internet_20_Link">10.2 Compensation Eligibility</text:a>
      <text:a xlink:type="simple" xlink:href="https://wiki.didosolutions.com/fxdemo/07-part/10-relationship-to-cost-recovery-compensation-and-settlement/10-3-work-evidence-and-compensation-claims/start" text:style-name="Internet_20_link" text:visited-style-name="Visited_20_Internet_20_Link">10.3 Work Evidence and Compensation Claims</text:a>
      <text:a xlink:type="simple" xlink:href="https://wiki.didosolutions.com/fxdemo/07-part/10-relationship-to-cost-recovery-compensation-and-settlement/10-4-settlement-instructions/start" text:style-name="Internet_20_link" text:visited-style-name="Visited_20_Internet_20_Link">10.4 Settlement Instructions</text:a>
      <text:a xlink:type="simple" xlink:href="https://wiki.didosolutions.com/fxdemo/07-part/10-relationship-to-cost-recovery-compensation-and-settlement/10-5-under-compliance-and-non-performance-visibility/start" text:style-name="Internet_20_link" text:visited-style-name="Visited_20_Internet_20_Link">10.5 Under-Compliance and Non-Performance Visibility</text:a>
      <text:a xlink:type="simple" xlink:href="https://wiki.didosolutions.com/fxdemo/07-part/11-market-integrity-controls/start" text:style-name="Internet_20_link" text:visited-style-name="Visited_20_Internet_20_Link">11. Market Integrity Controls</text:a>
      <text:a xlink:type="simple" xlink:href="https://wiki.didosolutions.com/fxdemo/07-part/11-market-integrity-controls/11-1-content-minimisation/start" text:style-name="Internet_20_link" text:visited-style-name="Visited_20_Internet_20_Link">11.1 Content Minimisation</text:a>
      <text:a xlink:type="simple" xlink:href="https://wiki.didosolutions.com/fxdemo/07-part/11-market-integrity-controls/11-2-governance-rules/start" text:style-name="Internet_20_link" text:visited-style-name="Visited_20_Internet_20_Link">11.2 Governance Rules</text:a>
      <text:a xlink:type="simple" xlink:href="https://wiki.didosolutions.com/fxdemo/07-part/11-market-integrity-controls/11-3-suspension-and-removal/start" text:style-name="Internet_20_link" text:visited-style-name="Visited_20_Internet_20_Link">11.3 Suspension and Removal</text:a>
      <text:a xlink:type="simple" xlink:href="https://wiki.didosolutions.com/fxdemo/07-part/11-market-integrity-controls/11-4-appeal-and-review/start" text:style-name="Internet_20_link" text:visited-style-name="Visited_20_Internet_20_Link">11.4 Appeal and Review</text:a>
      <text:a xlink:type="simple" xlink:href="https://wiki.didosolutions.com/fxdemo/07-part/12-architectural-principles/start" text:style-name="Internet_20_link" text:visited-style-name="Visited_20_Internet_20_Link">12. Architectural Principles</text:a>
      <text:a xlink:type="simple" xlink:href="https://wiki.didosolutions.com/fxdemo/07-part/12-architectural-principles/12-1-qualified-participation/start" text:style-name="Internet_20_link" text:visited-style-name="Visited_20_Internet_20_Link">12.1 Qualified Participation</text:a>
      <text:a xlink:type="simple" xlink:href="https://wiki.didosolutions.com/fxdemo/07-part/12-architectural-principles/12-2-non-functional-assurance/start" text:style-name="Internet_20_link" text:visited-style-name="Visited_20_Internet_20_Link">12.2 Non-Functional Assurance</text:a>
      <text:a xlink:type="simple" xlink:href="https://wiki.didosolutions.com/fxdemo/07-part/12-architectural-principles/12-3-policy-constrained-competition/start" text:style-name="Internet_20_link" text:visited-style-name="Visited_20_Internet_20_Link">12.3 Policy-Constrained Competition</text:a>
      <text:a xlink:type="simple" xlink:href="https://wiki.didosolutions.com/fxdemo/07-part/12-architectural-principles/12-4-competitive-substitution-without-bypass/start" text:style-name="Internet_20_link" text:visited-style-name="Visited_20_Internet_20_Link">12.4 Competitive Substitution Without Bypass</text:a>
      <text:a xlink:type="simple" xlink:href="https://wiki.didosolutions.com/fxdemo/07-part/12-architectural-principles/12-5-evidence-based-compensation/start" text:style-name="Internet_20_link" text:visited-style-name="Visited_20_Internet_20_Link">12.5 Evidence-Based Compensation</text:a>
      <text:a xlink:type="simple" xlink:href="https://wiki.didosolutions.com/fxdemo/07-part/12-architectural-principles/12-6-content-minimisation/start" text:style-name="Internet_20_link" text:visited-style-name="Visited_20_Internet_20_Link">12.6 Content Minimisation</text:a>
      <text:a xlink:type="simple" xlink:href="https://wiki.didosolutions.com/fxdemo/07-part/12-architectural-principles/12-7-distributed-authority-shared-discipline/start" text:style-name="Internet_20_link" text:visited-style-name="Visited_20_Internet_20_Link">12.7 Distributed Authority, Shared Discipline</text:a>
      <text:a xlink:type="simple" xlink:href="https://wiki.didosolutions.com/fxdemo/07-part/13-terms-introduced-by-part-7/start" text:style-name="Internet_20_link" text:visited-style-name="Visited_20_Internet_20_Link">13. Terms Introduced by Part 7</text:a>
      <text:a xlink:type="simple" xlink:href="https://wiki.didosolutions.com/fxdemo/07-part/13-terms-introduced-by-part-7/13-1-governed-node-service-market/start" text:style-name="Internet_20_link" text:visited-style-name="Visited_20_Internet_20_Link">13.1 Governed Node Service Market</text:a>
      <text:a xlink:type="simple" xlink:href="https://wiki.didosolutions.com/fxdemo/07-part/13-terms-introduced-by-part-7/13-2-qualification-profile/start" text:style-name="Internet_20_link" text:visited-style-name="Visited_20_Internet_20_Link">13.2 Qualification Profile</text:a>
      <text:a xlink:type="simple" xlink:href="https://wiki.didosolutions.com/fxdemo/07-part/13-terms-introduced-by-part-7/13-3-qualification-evidence/start" text:style-name="Internet_20_link" text:visited-style-name="Visited_20_Internet_20_Link">13.3 Qualification Evidence</text:a>
      <text:a xlink:type="simple" xlink:href="https://wiki.didosolutions.com/fxdemo/07-part/14-summary/start" text:style-name="Internet_20_link" text:visited-style-name="Visited_20_Internet_20_Link">14. Summary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36:59</meta:creation-date>
    <dc:creator>Generated</dc:creator>
    <dc:date>2026-08-23T21::36:59</dc:date>
    <dc:language>en-US</dc:language>
    <meta:editing-cycles>1</meta:editing-cycles>
    <meta:editing-duration>PT0S</meta:editing-duration>
    <dc:title>fxdemo:07-part:start</dc:title>
  </office:meta>
</office:document-meta>
</file>