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xdemo:07-part:14-summary:start"/><text:bookmark-start text:name="__RefHeading___summary_1"/><text:bookmark-start text:name="summary"/>14. Summary<text:bookmark-end text:name="__RefHeading___summary_1"/><text:bookmark-end text:name="summary"/></text:h>
      <text:p text:style-name="Text_20_body"><text:a xlink:type="simple" xlink:href="https://wiki.didosolutions.com/fxdemo/07-part/start" text:style-name="Internet_20_link" text:visited-style-name="Visited_20_Internet_20_Link"> Go to Top</text:a></text:p>
      <text:p text:style-name="Text_20_body">Part 7 defines the <text:a xlink:type="simple" xlink:href="https://wiki.didosolutions.com/dido/99_annexes/annex-b-terms-and-definitions/g/governed_node_service_market" text:style-name="Internet_20_link" text:visited-style-name="Visited_20_Internet_20_Link">Governed Node Service Market</text:a> as the market mechanism that allocates governed functions among <text:a xlink:type="simple" xlink:href="https://wiki.didosolutions.com/dido/99_annexes/annex-b-terms-and-definitions/q/qualified_service_provider" text:style-name="Internet_20_link" text:visited-style-name="Visited_20_Internet_20_Link">Qualified Service Providers</text:a> using <text:a xlink:type="simple" xlink:href="https://wiki.didosolutions.com/dido/99_annexes/annex-b-terms-and-definitions/q/qualified_node" text:style-name="Internet_20_link" text:visited-style-name="Visited_20_Internet_20_Link">Qualified Nodes</text:a>.</text:p>
      <text:p text:style-name="Text_20_body">The Governed Node Service Market provides a governed, evidence-backed structure for participation, qualification, selection, <text:a xlink:type="simple" xlink:href="https://wiki.didosolutions.com/dido/99_annexes/annex-b-terms-and-definitions/c/competitive_substitution" text:style-name="Internet_20_link" text:visited-style-name="Visited_20_Internet_20_Link">Competitive Substitution</text:a>, compensation eligibility, and review. It does not operate as an unmanaged vendor list, open technical registry, or unrestricted service marketplace. It assigns governed work only when the applicable qualification, policy, <text:a xlink:type="simple" xlink:href="https://wiki.didosolutions.com/dido/99_annexes/annex-b-terms-and-definitions/e/evidence" text:style-name="Internet_20_link" text:visited-style-name="Visited_20_Internet_20_Link">evidence</text:a>, jurisdictional, residency, sovereignty, service-level, <text:a xlink:type="simple" xlink:href="https://wiki.didosolutions.com/dido/99_annexes/annex-b-terms-and-definitions/n/non-functional_characteristic" text:style-name="Internet_20_link" text:visited-style-name="Visited_20_Internet_20_Link">Non-Functional Characteristic</text:a>, and market integrity requirements are met.</text:p>
      <text:p text:style-name="Text_20_body">The market makes qualification and assurance visible before selection. <text:a xlink:type="simple" xlink:href="https://wiki.didosolutions.com/dido/99_annexes/annex-b-terms-and-definitions/b/buyer" text:style-name="Internet_20_link" text:visited-style-name="Visited_20_Internet_20_Link">Buyers</text:a>, <text:a xlink:type="simple" xlink:href="https://wiki.didosolutions.com/dido/99_annexes/annex-b-terms-and-definitions/i/integrator" text:style-name="Internet_20_link" text:visited-style-name="Visited_20_Internet_20_Link">Integrators</text:a>, <text:a xlink:type="simple" xlink:href="https://wiki.didosolutions.com/dido/99_annexes/annex-b-terms-and-definitions/r/regulator" text:style-name="Internet_20_link" text:visited-style-name="Visited_20_Internet_20_Link">Regulators</text:a>, <text:a xlink:type="simple" xlink:href="https://wiki.didosolutions.com/dido/99_annexes/annex-b-terms-and-definitions/a/auditor" text:style-name="Internet_20_link" text:visited-style-name="Visited_20_Internet_20_Link">Auditors</text:a>, <text:a xlink:type="simple" xlink:href="https://wiki.didosolutions.com/dido/99_annexes/annex-b-terms-and-definitions/g/governance_body" text:style-name="Internet_20_link" text:visited-style-name="Visited_20_Internet_20_Link">Governance Bodies</text:a>, Qualified Service Providers, and Qualified Nodes use <text:a xlink:type="simple" xlink:href="https://wiki.didosolutions.com/dido/99_annexes/annex-b-terms-and-definitions/q/qualification_profile" text:style-name="Internet_20_link" text:visited-style-name="Visited_20_Internet_20_Link">Qualification Profiles</text:a>, <text:a xlink:type="simple" xlink:href="https://wiki.didosolutions.com/dido/99_annexes/annex-b-terms-and-definitions/q/qualification_evidence" text:style-name="Internet_20_link" text:visited-style-name="Visited_20_Internet_20_Link">Qualification Evidence</text:a>, Selection Criteria, <text:a xlink:type="simple" xlink:href="https://wiki.didosolutions.com/dido/99_annexes/annex-b-terms-and-definitions/w/work_performed_event" text:style-name="Internet_20_link" text:visited-style-name="Visited_20_Internet_20_Link">Work Performed Events</text:a>, <text:a xlink:type="simple" xlink:href="https://wiki.didosolutions.com/dido/99_annexes/annex-b-terms-and-definitions/e/evidence_reference" text:style-name="Internet_20_link" text:visited-style-name="Visited_20_Internet_20_Link">Evidence References</text:a>, <text:a xlink:type="simple" xlink:href="https://wiki.didosolutions.com/dido/99_annexes/annex-b-terms-and-definitions/c/compensation_claim" text:style-name="Internet_20_link" text:visited-style-name="Visited_20_Internet_20_Link">Compensation Claims</text:a>, <text:a xlink:type="simple" xlink:href="https://wiki.didosolutions.com/dido/99_annexes/annex-b-terms-and-definitions/s/settlement_instruction" text:style-name="Internet_20_link" text:visited-style-name="Visited_20_Internet_20_Link">Settlement Instructions</text:a>, <text:a xlink:type="simple" xlink:href="https://wiki.didosolutions.com/dido/99_annexes/annex-b-terms-and-definitions/n/non-performance_indicator" text:style-name="Internet_20_link" text:visited-style-name="Visited_20_Internet_20_Link">Non-Performance Indicators</text:a>, and governance records to support trust, comparison, auditability, and review.</text:p>
      <text:p text:style-name="Text_20_body">Part 7 relies on <text:a xlink:type="simple" xlink:href="https://wiki.didosolutions.com/fxdemo/06-part/start" text:style-name="Internet_20_link" text:visited-style-name="Visited_20_Internet_20_Link">Part 6: Cost Recovery, Compensation, and Settlement Plane</text:a> for the <text:a xlink:type="simple" xlink:href="https://wiki.didosolutions.com/dido/99_annexes/annex-b-terms-and-definitions/c/cost_recovery_compensation_and_settlement_plane" text:style-name="Internet_20_link" text:visited-style-name="Visited_20_Internet_20_Link">Cost Recovery, Compensation, and Settlement Plane</text:a>. The Governed Node Service Market governs participation, eligibility, assignment, substitution, and review. The Cost Recovery, Compensation, and Settlement Plane governs cost attribution, compensation claims, <text:a xlink:type="simple" xlink:href="https://wiki.didosolutions.com/dido/99_annexes/annex-b-terms-and-definitions/c/cost_rule" text:style-name="Internet_20_link" text:visited-style-name="Visited_20_Internet_20_Link">cost rules</text:a>, settlement instructions, non-performance visibility, and <text:a xlink:type="simple" xlink:href="https://wiki.didosolutions.com/dido/99_annexes/annex-b-terms-and-definitions/u/under-compliance" text:style-name="Internet_20_link" text:visited-style-name="Visited_20_Internet_20_Link">Under-Compliance</text:a> treatment.</text:p>
      <text:p text:style-name="Text_20_body">The Governed Node Service Market supports distributed authority with shared discipline. It allows multiple Qualified Service Providers and Qualified Nodes to perform bounded governed functions while preserving common rules for qualification, evidence, selection, compensation, governance, suspension, appeal, and <text:a xlink:type="simple" xlink:href="https://wiki.didosolutions.com/dido/99_annexes/annex-b-terms-and-definitions/c/content_minimisation" text:style-name="Internet_20_link" text:visited-style-name="Visited_20_Internet_20_Link">Content Minimisation</text:a>.</text:p>
      <text:p text:style-name="Text_20_body">The model supports <text:a xlink:type="simple" xlink:href="https://wiki.didosolutions.com/dido/99_annexes/annex-b-terms-and-definitions/f/financial_system" text:style-name="Internet_20_link" text:visited-style-name="Visited_20_Internet_20_Link">financial systems</text:a> such as the FX Demo by separating transaction value and exchange-rate treatment from service compensation for governed work. FX provides an important example of the market pattern, but it does not define the market. The same pattern applies wherever distributed financial infrastructure requires Qualified Service Providers, governed work assignment, evidence-backed compensation, and jurisdictionally constrained operation.</text:p>
      <text:p text:style-name="Text_20_body">The Governed Node Service Market, therefore, provides the architectural basis for a qualified, comparable, policy-constrained, evidence-backed, and reviewable market for governed financial-system serv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5:08</meta:creation-date>
    <dc:creator>Generated</dc:creator>
    <dc:date>2026-08-23T21::45:08</dc:date>
    <dc:language>en-US</dc:language>
    <meta:editing-cycles>1</meta:editing-cycles>
    <meta:editing-duration>PT0S</meta:editing-duration>
    <dc:title>fxdemo:07-part:14-summary:start</dc:title>
  </office:meta>
</office:document-meta>
</file>