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xdemo:07-part:13-terms-introduced-by-part-7:start"/><text:bookmark-start text:name="__RefHeading___terms_introduced_by_part_7_1"/><text:bookmark-start text:name="terms_introduced_by_part_7"/>13. Terms Introduced by Part 7<text:bookmark-end text:name="__RefHeading___terms_introduced_by_part_7_1"/><text:bookmark-end text:name="terms_introduced_by_part_7"/></text:h>
      <text:p text:style-name="Text_20_body"><text:a xlink:type="simple" xlink:href="https://wiki.didosolutions.com/fxdemo/07-part/start" text:style-name="Internet_20_link" text:visited-style-name="Visited_20_Internet_20_Link"> Go to Top</text:a></text:p>
      <text:p text:style-name="Text_20_body"><text:a xlink:type="simple" xlink:href="https://wiki.didosolutions.com/fxdemo/07-part/start" text:style-name="Internet_20_link" text:visited-style-name="Visited_20_Internet_20_Link">Part 7: Governed Node Service Market</text:a> defines terms that describe the Governed Node Service Market and its qualification, assurance, assignment, substitution, compensation, and review mechanisms.</text:p>
      <text:p text:style-name="Text_20_body">These terms support the market operating model, qualification-based eligibility, evidence-based assignment, Competitive Substitution, Content Minimization, and the relationship between governed work and the Cost Recovery, Compensation, and Settlement Plane.</text:p>
      <text:p text:style-name="Text_20_body">Part 7 defines the following terms:</text:p>
      <text:a xlink:type="simple" xlink:href="https://wiki.didosolutions.com/dido/99_annexes/annex-b-terms-and-definitions/g/governed_node_service_market" text:style-name="Internet_20_link" text:visited-style-name="Visited_20_Internet_20_Link">Governed Node Service Market</text:a>
      <text:a xlink:type="simple" xlink:href="https://wiki.didosolutions.com/dido/99_annexes/annex-b-terms-and-definitions/q/qualification_profile" text:style-name="Internet_20_link" text:visited-style-name="Visited_20_Internet_20_Link">Qualification Profile</text:a>
      <text:a xlink:type="simple" xlink:href="https://wiki.didosolutions.com/dido/99_annexes/annex-b-terms-and-definitions/q/qualification_evidence" text:style-name="Internet_20_link" text:visited-style-name="Visited_20_Internet_20_Link">Qualification Evidence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25:12</meta:creation-date>
    <dc:creator>Generated</dc:creator>
    <dc:date>2026-08-24T02::25:12</dc:date>
    <dc:language>en-US</dc:language>
    <meta:editing-cycles>1</meta:editing-cycles>
    <meta:editing-duration>PT0S</meta:editing-duration>
    <dc:title>fxdemo:07-part:13-terms-introduced-by-part-7:start</dc:title>
  </office:meta>
</office:document-meta>
</file>