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13-terms-introduced-by-part-7:13-2-qualification-profile:start"/><text:bookmark-start text:name="__RefHeading___qualification_profile_1"/><text:bookmark-start text:name="qualification_profile"/>13.2 Qualification Profile<text:bookmark-end text:name="__RefHeading___qualification_profile_1"/><text:bookmark-end text:name="qualification_profile"/></text:h>
      <text:p text:style-name="Text_20_body"><text:a xlink:type="simple" xlink:href="https://wiki.didosolutions.com/fxdemo/07-part/13-terms-introduced-by-part-7/start" text:style-name="Internet_20_link" text:visited-style-name="Visited_20_Internet_20_Link"> Go up to Terms Introduced by Part 7</text:a></text:p>
      <text:p text:style-name="Text_20_body">The term <text:a xlink:type="simple" xlink:href="https://wiki.didosolutions.com/dido/99_annexes/99_annexes/annex-b-terms-and-definitions/q/qualification_profile" text:style-name="Internet_20_link" text:visited-style-name="Visited_20_Internet_20_Link">qualification_profile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56:20</meta:creation-date>
    <dc:creator>Generated</dc:creator>
    <dc:date>2026-08-24T11::56:20</dc:date>
    <dc:language>en-US</dc:language>
    <meta:editing-cycles>1</meta:editing-cycles>
    <meta:editing-duration>PT0S</meta:editing-duration>
    <dc:title>fxdemo:07-part:13-terms-introduced-by-part-7:13-2-qualification-profile:start</dc:title>
  </office:meta>
</office:document-meta>
</file>