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12-architectural-principles:start"/><text:bookmark-start text:name="__RefHeading___architectural_principles_1"/><text:bookmark-start text:name="architectural_principles"/>12. Architectural Principles<text:bookmark-end text:name="__RefHeading___architectural_principles_1"/><text:bookmark-end text:name="architectural_principles"/></text:h>
      <text:p text:style-name="Text_20_body"><text:a xlink:type="simple" xlink:href="https://wiki.didosolutions.com/fxdemo/07-part/start" text:style-name="Internet_20_link" text:visited-style-name="Visited_20_Internet_20_Link"> Go to Top</text:a></text:p>
      <text:p text:style-name="Text_20_body">Architectural Principles state the rules that guide the Governed Node Service Market. They summarise the market's architectural intent and provide a stable basis for qualification, selection, competition, compensation, evidence, governance, and review.</text:p>
      <text:p text:style-name="Text_20_body">The principles do not replace the operating model, qualification rules, evidence requirements, or governance rules. They provide the architectural discipline to which those mechanisms app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40:08</meta:creation-date>
    <dc:creator>Generated</dc:creator>
    <dc:date>2026-08-24T03::40:08</dc:date>
    <dc:language>en-US</dc:language>
    <meta:editing-cycles>1</meta:editing-cycles>
    <meta:editing-duration>PT0S</meta:editing-duration>
    <dc:title>fxdemo:07-part:12-architectural-principles:start</dc:title>
  </office:meta>
</office:document-meta>
</file>