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xdemo:07-part:12-architectural-principles:12-7-distributed-authority-shared-discipline:start"/><text:bookmark-start text:name="__RefHeading___distributed_authority_shared_discipline_1"/><text:bookmark-start text:name="distributed_authority_shared_discipline"/>12.7 Distributed Authority, Shared Discipline<text:bookmark-end text:name="__RefHeading___distributed_authority_shared_discipline_1"/><text:bookmark-end text:name="distributed_authority_shared_discipline"/></text:h>
      <text:p text:style-name="Text_20_body"><text:a xlink:type="simple" xlink:href="https://wiki.didosolutions.com/fxdemo/07-part/12-architectural-principles/start" text:style-name="Internet_20_link" text:visited-style-name="Visited_20_Internet_20_Link">Go up to Architectural Principles</text:a></text:p>
      <text:p text:style-name="Text_20_body">Distributed Authority, Shared Discipline is the market condition in which the Governed Node Service Market distributes governed work among qualified participants while applying common qualification, evidence, governance, compensation, and review discipline.</text:p>
      <text:p text:style-name="Text_20_body">Distributed Authority, Shared Discipline establishes that no single technical platform, provider, jurisdiction, or implementation performs all governed work. Qualified Service Providers and Qualified Nodes perform bounded governed functions when they satisfy the applicable qualification, policy, evidence, jurisdictional, residency, sovereignty, service-level, and Non-Functional Characteristic requirements.</text:p>
      <text:p text:style-name="Text_20_body">Distributed Authority and Shared Discipline do not mean uncontrolled decentralisation. The market depends on common governance rules, Qualification Profiles, Qualification Evidence, Selection Criteria, Work Performed Events, Evidence References, Cost Rules, Compensation Claims, Settlement Instructions, Non-Performance Indicators, Content Minimisation, suspension rules, appeal processes, and review processes.</text:p>
      <text:p text:style-name="Text_20_body">Distributed Authority, Shared Discipline allows multinational institutions, smaller providers, specialised providers, jurisdictions, regulators, auditors, and governance bodies to participate in a common market without requiring a single central operator to perform every governed function. It also prevents permissionless participation, unsupported claims of work, unmanaged substitution, and compensation without evidence.</text:p>
      <text:p text:style-name="Text_20_body">Distributed Authority and Shared Discipline distinguish the Governed Node Service Market from <text:a xlink:type="simple" xlink:href="https://wiki.didosolutions.com/fxdemo/dido_99_annexes/annex-b-terms-and-definitions/l/ledger" text:style-name="Internet_20_link" text:visited-style-name="Visited_20_Internet_20_Link">ledger</text:a>-first or token-first models. The market does not rely on cryptocurrency incentives, permissionless validation, or a distributed ledger as the organising mechanism. The market distributes governed work among qualified participants and applies shared discipline through qualification, evidence, policy, compensation rules, and governance review.</text:p>
      <text:h text:style-name="Heading_20_3" text:outline-level="3"><text:bookmark-start text:name="__RefHeading___requirement_2"/><text:bookmark-start text:name="requirement"/>Requirement<text:bookmark-end text:name="__RefHeading___requirement_2"/><text:bookmark-end text:name="requirement"/></text:h>
      <text:p text:style-name="Text_20_body">The Governed Node Service Market SHALL support distributed authority through shared qualification, evidence, governance, compensation, and review discipline.</text:p>
      <text:h text:style-name="Heading_20_3" text:outline-level="3"><text:bookmark-start text:name="__RefHeading___example_3"/><text:bookmark-start text:name="example"/>Example<text:bookmark-end text:name="__RefHeading___example_3"/><text:bookmark-end text:name="example"/></text:h>
      <text:p text:style-name="Text_20_body">Several Qualified Service Providers operate Qualified Nodes for semantic validation, sanctions screening, policy evaluation, evidence recording, and settlement-support processing. Each provider performs a bounded governed function under recognised qualification and evidence obligations. The market distributes work across those providers while preserving common governance rules, assignment evidence, compensation eligibility, Content Minimisation, and reviewabili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3::31:50</meta:creation-date>
    <dc:creator>Generated</dc:creator>
    <dc:date>2026-08-24T03::31:50</dc:date>
    <dc:language>en-US</dc:language>
    <meta:editing-cycles>1</meta:editing-cycles>
    <meta:editing-duration>PT0S</meta:editing-duration>
    <dc:title>fxdemo:07-part:12-architectural-principles:12-7-distributed-authority-shared-discipline:start</dc:title>
  </office:meta>
</office:document-meta>
</file>