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7-part:12-architectural-principles:12-6-content-minimisation:start"/><text:bookmark-start text:name="__RefHeading___content_minimisation_1"/><text:bookmark-start text:name="content_minimisation"/>12.6 Content Minimisation<text:bookmark-end text:name="__RefHeading___content_minimisation_1"/><text:bookmark-end text:name="content_minimisation"/></text:h>
      <text:p text:style-name="Text_20_body"><text:a xlink:type="simple" xlink:href="https://wiki.didosolutions.com/fxdemo/07-part/12-architectural-principles/start" text:style-name="Internet_20_link" text:visited-style-name="Visited_20_Internet_20_Link">Go up to Architectural Principles</text:a></text:p>
      <text:p text:style-name="Text_20_body">Content Minimisation is the market condition in which the Governed Node Service Market exposes only the information required for authorised market, qualification, selection, assignment, evidence, compensation, settlement, audit, governance, or review purposes.</text:p>
      <text:p text:style-name="Text_20_body">Content Minimisation establishes that market operation avoids unnecessary disclosure of transaction content, full evidence payloads, sensitive policy reasoning, proprietary service logic, confidential business information, and jurisdictionally protected data.</text:p>
      <text:p text:style-name="Text_20_body">The market uses Qualification Profiles, Qualification Evidence references, assignment records, Work Performed Events, Evidence References, Compensation Claims, Non-Performance Indicators, Settlement Instructions, classification metadata, and authorised evidence views to support reviewability without unnecessary exposure.</text:p>
      <text:p text:style-name="Text_20_body">Content Minimisation protects privacy, confidentiality, sovereignty, residency, security, commercial sensitivity, and policy enforcement. It also supports broader participation because Qualified Nodes and Qualified Service Providers receive only the information required for the governed function, role, evidence obligation, and authorised purpose.</text:p>
      <text:p text:style-name="Text_20_body">Content Minimisation preserves required transparency. Buyers, Integrators, Regulators, Auditors, Governance Bodies, Qualified Service Providers, and other authorised participants receive sufficient information to review qualification, assignment, performance, compensation eligibility, non-performance, suspension, appeal, and market integrity matters.</text:p>
      <text:h text:style-name="Heading_20_3" text:outline-level="3"><text:bookmark-start text:name="__RefHeading___requirement_2"/><text:bookmark-start text:name="requirement"/>Requirement<text:bookmark-end text:name="__RefHeading___requirement_2"/><text:bookmark-end text:name="requirement"/></text:h>
      <text:p text:style-name="Text_20_body">The Governed Node Service Market SHALL expose only the information required for authorised market, qualification, selection, assignment, evidence, compensation, settlement, audit, governance, or review purposes.The Governed Node Service Market SHALL provide authorised participants with sufficient information to review qualification, assignment, performance, compensation eligibility, non-performance, suspension, appeal, and market integrity matters.</text:p>
      <text:h text:style-name="Heading_20_3" text:outline-level="3"><text:bookmark-start text:name="__RefHeading___example_3"/><text:bookmark-start text:name="example"/>Example<text:bookmark-end text:name="__RefHeading___example_3"/><text:bookmark-end text:name="example"/></text:h>
      <text:p text:style-name="Text_20_body">A Qualified Node performs semantic validation for an FX transaction. The market records the selected Qualified Node, the accountable Qualified Service Provider, the Qualification Profile, the Work Performed Event, the Evidence Reference, the Compensation Claim, and the Settlement Instruction. The market does not expose the full transaction payload or proprietary validation logic to participants that only require evidence of assignment, performance, and compensation treat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56:50</meta:creation-date>
    <dc:creator>Generated</dc:creator>
    <dc:date>2026-08-24T06::56:50</dc:date>
    <dc:language>en-US</dc:language>
    <meta:editing-cycles>1</meta:editing-cycles>
    <meta:editing-duration>PT0S</meta:editing-duration>
    <dc:title>fxdemo:07-part:12-architectural-principles:12-6-content-minimisation:start</dc:title>
  </office:meta>
</office:document-meta>
</file>