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xdemo:07-part:12-architectural-principles:12-2-non-functional-assurance:start"/><text:bookmark-start text:name="__RefHeading___non-functional_assurance_1"/><text:bookmark-start text:name="non-functional_assurance"/>12.2 Non-Functional Assurance<text:bookmark-end text:name="__RefHeading___non-functional_assurance_1"/><text:bookmark-end text:name="non-functional_assurance"/></text:h>
      <text:p text:style-name="Text_20_body"><text:a xlink:type="simple" xlink:href="https://wiki.didosolutions.com/fxdemo/07-part/12-architectural-principles/start" text:style-name="Internet_20_link" text:visited-style-name="Visited_20_Internet_20_Link">Go up to Architectural Principles</text:a></text:p>
      <text:p text:style-name="Text_20_body">Non-Functional Assurance is the market condition in which a participant or Node demonstrates that it satisfies the Non-Functional Characteristics that apply to a governed function, governed work assignment, Qualification Profile, policy obligation, evidence obligation, jurisdictional constraint, residency constraint, sovereignty constraint, and market integrity rule.</text:p>
      <text:p text:style-name="Text_20_body">Non-Functional Assurance establishes that work assignment depends on recognised non-functional capability, measured <text:a xlink:type="simple" xlink:href="https://wiki.didosolutions.com/dido/99_annexes/99_annexes/annex-b-terms-and-definitions/p/performance" text:style-name="Internet_20_link" text:visited-style-name="Visited_20_Internet_20_Link">performance</text:a>, <text:a xlink:type="simple" xlink:href="https://wiki.didosolutions.com/dido/99_annexes/99_annexes/annex-b-terms-and-definitions/r/reliability" text:style-name="Internet_20_link" text:visited-style-name="Visited_20_Internet_20_Link">reliability</text:a>, <text:a xlink:type="simple" xlink:href="https://wiki.didosolutions.com/dido/99_annexes/99_annexes/annex-b-terms-and-definitions/m/maintainability" text:style-name="Internet_20_link" text:visited-style-name="Visited_20_Internet_20_Link">maintainability</text:a>, <text:a xlink:type="simple" xlink:href="https://wiki.didosolutions.com/dido/99_annexes/99_annexes/annex-b-terms-and-definitions/s/securability" text:style-name="Internet_20_link" text:visited-style-name="Visited_20_Internet_20_Link">securability</text:a>, <text:a xlink:type="simple" xlink:href="https://wiki.didosolutions.com/dido/99_annexes/99_annexes/annex-b-terms-and-definitions/m/manageability" text:style-name="Internet_20_link" text:visited-style-name="Visited_20_Internet_20_Link">manageability</text:a>, <text:a xlink:type="simple" xlink:href="https://wiki.didosolutions.com/dido/99_annexes/99_annexes/annex-b-terms-and-definitions/u/usability" text:style-name="Internet_20_link" text:visited-style-name="Visited_20_Internet_20_Link">usability</text:a>, <text:a xlink:type="simple" xlink:href="https://wiki.didosolutions.com/dido/99_annexes/99_annexes/annex-b-terms-and-definitions/i/interoperability" text:style-name="Internet_20_link" text:visited-style-name="Visited_20_Internet_20_Link">interoperability</text:a>, <text:a xlink:type="simple" xlink:href="https://wiki.didosolutions.com/dido/99_annexes/99_annexes/annex-b-terms-and-definitions/e/elasticity" text:style-name="Internet_20_link" text:visited-style-name="Visited_20_Internet_20_Link">elasticity</text:a>, evidence production, and continued conformity with applicable qualification requirements.</text:p>
      <text:p text:style-name="Text_20_body">A participant does not receive governed work merely by asserting non-functional capability. A Node does not receive governed work merely because it connects to the technical environment or advertises a capability. The market recognises non-functional assurance through Qualification Evidence, Monitoring Evidence, Audit Evidence, Policy Evidence, and Selection Criteria that support the assignment.</text:p>
      <text:p text:style-name="Text_20_body">Non-Functional Assurance protects <text:a xlink:type="simple" xlink:href="https://wiki.didosolutions.com/dido/99_annexes/99_annexes/annex-b-terms-and-definitions/b/buyer" text:style-name="Internet_20_link" text:visited-style-name="Visited_20_Internet_20_Link"> Buyers</text:a>, <text:a xlink:type="simple" xlink:href="https://wiki.didosolutions.com/dido/99_annexes/99_annexes/annex-b-terms-and-definitions/i/integrator" text:style-name="Internet_20_link" text:visited-style-name="Visited_20_Internet_20_Link"> Integrators</text:a>, <text:a xlink:type="simple" xlink:href="https://wiki.didosolutions.com/dido/99_annexes/99_annexes/annex-b-terms-and-definitions/r/regulator" text:style-name="Internet_20_link" text:visited-style-name="Visited_20_Internet_20_Link"> Regulators</text:a>, <text:a xlink:type="simple" xlink:href="https://wiki.didosolutions.com/dido/99_annexes/99_annexes/annex-b-terms-and-definitions/a/auditor" text:style-name="Internet_20_link" text:visited-style-name="Visited_20_Internet_20_Link"> Auditors</text:a>, <text:a xlink:type="simple" xlink:href="https://wiki.didosolutions.com/dido/99_annexes/99_annexes/annex-b-terms-and-definitions/g/governance_body" text:style-name="Internet_20_link" text:visited-style-name="Visited_20_Internet_20_Link"> Governance Bodies</text:a>, <text:a xlink:type="simple" xlink:href="https://wiki.didosolutions.com/dido/99_annexes/99_annexes/annex-b-terms-and-definitions/q/qualified_service_provider" text:style-name="Internet_20_link" text:visited-style-name="Visited_20_Internet_20_Link"> Qualified Service Providers</text:a>, and <text:a xlink:type="simple" xlink:href="https://wiki.didosolutions.com/dido/99_annexes/99_annexes/annex-b-terms-and-definitions/q/qualified_node" text:style-name="Internet_20_link" text:visited-style-name="Visited_20_Internet_20_Link"> Qualified Nodes</text:a> by preventing participants or Nodes with inadequate, expired, unverified, degraded, suspended, or non-conforming non-functional capability from receiving governed work.</text:p>
      <text:h text:style-name="Heading_20_3" text:outline-level="3"><text:bookmark-start text:name="__RefHeading___requirement_2"/><text:bookmark-start text:name="requirement"/>Requirement<text:bookmark-end text:name="__RefHeading___requirement_2"/><text:bookmark-end text:name="requirement"/></text:h>
      <text:p text:style-name="Text_20_body">The Governed Node Service Market SHALL assign governed work only to participants and Nodes that satisfy the Non-Functional Characteristics and the assurance evidence requirements applicable to the governed function.</text:p>
      <text:h text:style-name="Heading_20_3" text:outline-level="3"><text:bookmark-start text:name="__RefHeading___example_3"/><text:bookmark-start text:name="example"/>Example<text:bookmark-end text:name="__RefHeading___example_3"/><text:bookmark-end text:name="example"/></text:h>
      <text:p text:style-name="Text_20_body">A Node connects to the market and advertises semantic validation capability. The market does not assign FX validation work to the Node until the applicable Qualification Profile, Qualification Evidence, Non-Functional Characteristics, monitoring evidence, policy constraints, evidence obligations, jurisdictional constraints, and market rules recognise the Node as eligible for that governed func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02:17</meta:creation-date>
    <dc:creator>Generated</dc:creator>
    <dc:date>2026-08-24T05::02:17</dc:date>
    <dc:language>en-US</dc:language>
    <meta:editing-cycles>1</meta:editing-cycles>
    <meta:editing-duration>PT0S</meta:editing-duration>
    <dc:title>fxdemo:07-part:12-architectural-principles:12-2-non-functional-assurance:start</dc:title>
  </office:meta>
</office:document-meta>
</file>