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11-market-integrity-controls:start"/><text:bookmark-start text:name="__RefHeading___market_integrity_controls_1"/><text:bookmark-start text:name="market_integrity_controls"/>11. Market Integrity Controls<text:bookmark-end text:name="__RefHeading___market_integrity_controls_1"/><text:bookmark-end text:name="market_integrity_controls"/></text:h>
      <text:p text:style-name="Text_20_body"><text:a xlink:type="simple" xlink:href="https://wiki.didosolutions.com/fxdemo/07-part/start" text:style-name="Internet_20_link" text:visited-style-name="Visited_20_Internet_20_Link"> Go to Top</text:a></text:p>
      <text:p text:style-name="Text_20_body">Market Integrity Controls protect the Governed Node Service Market from misuse, under-compliance, improper substitution, excessive disclosure, domination, arbitrary exclusion, and unreviewable governance action.</text:p>
      <text:p text:style-name="Text_20_body">The market depends on trust. <text:a xlink:type="simple" xlink:href="https://wiki.didosolutions.com/dido/99_annexes/annex-b-terms-and-definitions/b/buyer" text:style-name="Internet_20_link" text:visited-style-name="Visited_20_Internet_20_Link"> Buyers</text:a>, <text:a xlink:type="simple" xlink:href="https://wiki.didosolutions.com/dido/99_annexes/annex-b-terms-and-definitions/i/integrator" text:style-name="Internet_20_link" text:visited-style-name="Visited_20_Internet_20_Link"> Integrators</text:a>, <text:a xlink:type="simple" xlink:href="https://wiki.didosolutions.com/dido/99_annexes/annex-b-terms-and-definitions/r/regulator" text:style-name="Internet_20_link" text:visited-style-name="Visited_20_Internet_20_Link"> Regulators</text:a>, <text:a xlink:type="simple" xlink:href="https://wiki.didosolutions.com/dido/99_annexes/annex-b-terms-and-definitions/a/auditor" text:style-name="Internet_20_link" text:visited-style-name="Visited_20_Internet_20_Link"> Auditors</text:a>, <text:a xlink:type="simple" xlink:href="https://wiki.didosolutions.com/dido/99_annexes/annex-b-terms-and-definitions/g/governance_body" text:style-name="Internet_20_link" text:visited-style-name="Visited_20_Internet_20_Link"> Governance Bodies</text:a>, <text:a xlink:type="simple" xlink:href="https://wiki.didosolutions.com/dido/99_annexes/annex-b-terms-and-definitions/q/qualified_service_provider" text:style-name="Internet_20_link" text:visited-style-name="Visited_20_Internet_20_Link"> Qualified Service Providers</text:a>, and <text:a xlink:type="simple" xlink:href="https://wiki.didosolutions.com/dido/99_annexes/annex-b-terms-and-definitions/q/qualified_node" text:style-name="Internet_20_link" text:visited-style-name="Visited_20_Internet_20_Link"> Qualified Nodes</text:a> need confidence that governed work is assigned only to eligible participants, that compensation depends on evidenced performance, that substitution does not bypass obligations, and that governance actions follow reviewable rules.</text:p>
      <text:p text:style-name="Text_20_body">Market Integrity Controls preserve that trust by defining how the market limits information exposure, applies governance rules, suspends or removes participants, and supports appeals and reviews.</text:p>
      <text:a xlink:type="simple" xlink:href="https://wiki.didosolutions.com/fxdemo/07-part/11-market-integrity-controls/11-1-content-minimization/start" text:style-name="Internet_20_link" text:visited-style-name="Visited_20_Internet_20_Link">11-1-content-minimization</text:a>
      <text:a xlink:type="simple" xlink:href="https://wiki.didosolutions.com/fxdemo/07-part/11-market-integrity-controls/11-2-governance-rules/start" text:style-name="Internet_20_link" text:visited-style-name="Visited_20_Internet_20_Link">11.2 Governance Rules</text:a>
      <text:a xlink:type="simple" xlink:href="https://wiki.didosolutions.com/fxdemo/07-part/11-market-integrity-controls/11-3-suspension-and-removal/start" text:style-name="Internet_20_link" text:visited-style-name="Visited_20_Internet_20_Link">11.3 Suspension and Removal</text:a>
      <text:a xlink:type="simple" xlink:href="https://wiki.didosolutions.com/fxdemo/07-part/11-market-integrity-controls/11-4-appeal-and-review/start" text:style-name="Internet_20_link" text:visited-style-name="Visited_20_Internet_20_Link">11.4 Appeal and Revie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6:37</meta:creation-date>
    <dc:creator>Generated</dc:creator>
    <dc:date>2026-08-24T05::56:37</dc:date>
    <dc:language>en-US</dc:language>
    <meta:editing-cycles>1</meta:editing-cycles>
    <meta:editing-duration>PT0S</meta:editing-duration>
    <dc:title>fxdemo:07-part:11-market-integrity-controls:start</dc:title>
  </office:meta>
</office:document-meta>
</file>