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7-part:11-market-integrity-controls:11-4-appeal-and-review:start"/><text:bookmark-start text:name="__RefHeading___appeal_and_review_1"/><text:bookmark-start text:name="appeal_and_review"/>11.4 Appeal and Review<text:bookmark-end text:name="__RefHeading___appeal_and_review_1"/><text:bookmark-end text:name="appeal_and_review"/></text:h>
      <text:p text:style-name="Text_20_body"><text:a xlink:type="simple" xlink:href="https://wiki.didosolutions.com/fxdemo/07-part/11-market-integrity-controls/start" text:style-name="Internet_20_link" text:visited-style-name="Visited_20_Internet_20_Link">Go up to Market Integrity Controls</text:a></text:p>
      <text:p text:style-name="Text_20_body">Appeal and Review provide a governed mechanism for examining qualification decisions, selection decisions, suspension actions, removal actions, compensation eligibility decisions, non-performance treatment, and other market integrity actions that affect participation in the Governed Node Service Market.</text:p>
      <text:p text:style-name="Text_20_body">Appeal and Review protect the market from arbitrary exclusion, inconsistent treatment, unreviewable governance actions, improper suspensions, improper removals, incorrect compensation treatment, and unresolved disputes. They also protect <text:a xlink:type="simple" xlink:href="https://wiki.didosolutions.com/dido/99_annexes/annex-b-terms-and-definitions/b/buyer" text:style-name="Internet_20_link" text:visited-style-name="Visited_20_Internet_20_Link"> Buyers</text:a>, <text:a xlink:type="simple" xlink:href="https://wiki.didosolutions.com/dido/99_annexes/annex-b-terms-and-definitions/i/integrator" text:style-name="Internet_20_link" text:visited-style-name="Visited_20_Internet_20_Link"> Integrators</text:a>, <text:a xlink:type="simple" xlink:href="https://wiki.didosolutions.com/dido/99_annexes/annex-b-terms-and-definitions/r/regulator" text:style-name="Internet_20_link" text:visited-style-name="Visited_20_Internet_20_Link"> Regulators</text:a>, <text:a xlink:type="simple" xlink:href="https://wiki.didosolutions.com/dido/99_annexes/annex-b-terms-and-definitions/a/auditor" text:style-name="Internet_20_link" text:visited-style-name="Visited_20_Internet_20_Link"> Auditors</text:a>, <text:a xlink:type="simple" xlink:href="https://wiki.didosolutions.com/dido/99_annexes/annex-b-terms-and-definitions/g/governance_body" text:style-name="Internet_20_link" text:visited-style-name="Visited_20_Internet_20_Link"> Governance Bodies</text:a>, <text:a xlink:type="simple" xlink:href="https://wiki.didosolutions.com/dido/99_annexes/annex-b-terms-and-definitions/q/qualified_service_provider" text:style-name="Internet_20_link" text:visited-style-name="Visited_20_Internet_20_Link"> Qualified Service Providers</text:a>, and <text:a xlink:type="simple" xlink:href="https://wiki.didosolutions.com/dido/99_annexes/annex-b-terms-and-definitions/q/qualified_node" text:style-name="Internet_20_link" text:visited-style-name="Visited_20_Internet_20_Link"> Qualified Nodes</text:a>, and affected participants by providing a defined process for examining contested decisions.</text:p>
      <text:p text:style-name="Text_20_body">An appeal requests reconsideration of a decision that affects market participation, qualification, eligibility, assignment, compensation, suspension, removal, or restoration. A review examines the records, rules, evidence, and decision basis associated with the contested action. The review process should identify the applicable Governance Rules, the affected participant, the affected Qualified Service Provider or Qualified Node, the affected governed function, the relevant Qualification Profile, the relevant Qualification Evidence, assignment records, <text:a xlink:type="simple" xlink:href="https://wiki.didosolutions.com/dido/99_annexes/annex-b-terms-and-definitions/w/work_performed_event" text:style-name="Internet_20_link" text:visited-style-name="Visited_20_Internet_20_Link"> Work Performed Events</text:a>, <text:a xlink:type="simple" xlink:href="https://wiki.didosolutions.com/dido/99_annexes/annex-b-terms-and-definitions/e/evidence_reference" text:style-name="Internet_20_link" text:visited-style-name="Visited_20_Internet_20_Link"> Evidence References</text:a>, Non-Performance Indicators, Compensation Claims, Settlement Instructions, and supporting decision records.</text:p>
      <text:p text:style-name="Text_20_body">Appeal and Review do not require unrestricted disclosure of transaction content, full evidence payloads, proprietary logic, confidential business information, or protected jurisdictional information. Reviewability may rely on Evidence References, classification metadata, governed records, authorised evidence views, and role-based access when Content Minimisation applies.</text:p>
      <text:p text:style-name="Text_20_body">Appeal and Review also support restoration. A suspended participant, Qualified Service Provider, Qualified Node, governed function, or Qualification Profile may regain eligibility when the review process recognises correction, updated evidence, renewed qualification, governance approval, or successful dispute resolution.</text:p>
      <text:p text:style-name="Text_20_body">Appeal and Review must preserve the distinction between governance review and regulatory authority. A Governance Body may review market participation, qualification, eligibility, or compensation treatment in accordance with market rules. A Regulator retains any applicable legal, supervisory, or jurisdictional authority.</text:p>
      <text:h text:style-name="Heading_20_2" text:outline-level="2"><text:bookmark-start text:name="__RefHeading___example_2"/><text:bookmark-start text:name="example"/>Example<text:bookmark-end text:name="__RefHeading___example_2"/><text:bookmark-end text:name="example"/></text:h>
      <text:p text:style-name="Text_20_body">A Qualified Service Provider appeals the suspension of a sanctions screening Node. The review examines the applicable Governance Rules, Qualification Profile, Qualification Evidence, assignment records, Work Performed Events, Evidence References, Non-Performance Indicators, and service-level records. The review upholds the suspension until the provider supplies corrective evidence and completes requalification for the affected governed func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2::52:44</meta:creation-date>
    <dc:creator>Generated</dc:creator>
    <dc:date>2026-08-23T02::52:44</dc:date>
    <dc:language>en-US</dc:language>
    <meta:editing-cycles>1</meta:editing-cycles>
    <meta:editing-duration>PT0S</meta:editing-duration>
    <dc:title>fxdemo:07-part:11-market-integrity-controls:11-4-appeal-and-review:start</dc:title>
  </office:meta>
</office:document-meta>
</file>