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10-relationship-to-cost-recovery-compensation-and-settlement:start"/><text:bookmark-start text:name="__RefHeading___relationship_to_cost_recovery_compensation_and_settlement_1"/><text:bookmark-start text:name="relationship_to_cost_recovery_compensation_and_settlement"/>10. Relationship to Cost Recovery, Compensation, and Settlement<text:bookmark-end text:name="__RefHeading___relationship_to_cost_recovery_compensation_and_settlement_1"/><text:bookmark-end text:name="relationship_to_cost_recovery_compensation_and_settlement"/></text:h>
      <text:p text:style-name="Text_20_body"><text:a xlink:type="simple" xlink:href="https://wiki.didosolutions.com/fxdemo/07-part/start" text:style-name="Internet_20_link" text:visited-style-name="Visited_20_Internet_20_Link"> Go to Top</text:a></text:p>
      <text:p text:style-name="Text_20_body">The Governed Node Service Market relies on the <text:a xlink:type="simple" xlink:href="https://wiki.didosolutions.com/fxdemo/99_part_annexes/annex-b-terms-and-definitions/c/cost_recovery_compensation_and_settlement_plane" text:style-name="Internet_20_link" text:visited-style-name="Visited_20_Internet_20_Link">cost_recovery_compensation_and_settlement_plane</text:a> defined in <text:a xlink:type="simple" xlink:href="https://wiki.didosolutions.com/fxdemo/06-part/start" text:style-name="Internet_20_link" text:visited-style-name="Visited_20_Internet_20_Link">Part 6: Cost Recovery, Compensation, and Settlement Plane</text:a>. Part 7 does not redefine <text:a xlink:type="simple" xlink:href="https://wiki.didosolutions.com/fxdemo/99_part_annexes/annex-b-terms-and-definitions/c/chargeable_work_unit" text:style-name="Internet_20_link" text:visited-style-name="Visited_20_Internet_20_Link"> Chargeable Work Units, Work Performed Events</text:a>, <text:a xlink:type="simple" xlink:href="https://wiki.didosolutions.com/fxdemo/99_part_annexes/annex-b-terms-and-definitions/c/compensation_claim" text:style-name="Internet_20_link" text:visited-style-name="Visited_20_Internet_20_Link"> Compensation Claims</text:a>, <text:a xlink:type="simple" xlink:href="https://wiki.didosolutions.com/fxdemo/99_part_annexes/annex-b-terms-and-definitions/c/cost_rule" text:style-name="Internet_20_link" text:visited-style-name="Visited_20_Internet_20_Link"> Cost Rules</text:a>, <text:a xlink:type="simple" xlink:href="https://wiki.didosolutions.com/fxdemo/99_part_annexes/annex-b-terms-and-definitions/s/settlement_instruction" text:style-name="Internet_20_link" text:visited-style-name="Visited_20_Internet_20_Link"> Settlement Instructions</text:a>, <text:a xlink:type="simple" xlink:href="https://wiki.didosolutions.com/fxdemo/99_part_annexes/annex-b-terms-and-definitions/n/non-performance_indicator" text:style-name="Internet_20_link" text:visited-style-name="Visited_20_Internet_20_Link"> Non-Performance Indicators</text:a>, <text:a xlink:type="simple" xlink:href="https://wiki.didosolutions.com/fxdemo/99_part_annexes/annex-b-terms-and-definitions/c/competitive_substitution" text:style-name="Internet_20_link" text:visited-style-name="Visited_20_Internet_20_Link">competitive_substitution</text:a>, <text:a xlink:type="simple" xlink:href="https://wiki.didosolutions.com/fxdemo/99_part_annexes/annex-b-terms-and-definitions/c/content_minimisation" text:style-name="Internet_20_link" text:visited-style-name="Visited_20_Internet_20_Link">content_minimisation</text:a>, or <text:a xlink:type="simple" xlink:href="https://wiki.didosolutions.com/fxdemo/99_part_annexes/annex-b-terms-and-definitions/u/under-compliance" text:style-name="Internet_20_link" text:visited-style-name="Visited_20_Internet_20_Link">under-compliance</text:a>. It explains how those concepts support market operation, provider participation, assignment review, compensation eligibility, and market integrity.</text:p>
      <text:p text:style-name="Text_20_body">The Governed Node Service Market identifies eligible <text:a xlink:type="simple" xlink:href="https://wiki.didosolutions.com/fxdemo/99_part_annexes/annex-b-terms-and-definitions/q/qualified_node" text:style-name="Internet_20_link" text:visited-style-name="Visited_20_Internet_20_Link"> Qualified Nodes</text:a> and <text:a xlink:type="simple" xlink:href="https://wiki.didosolutions.com/fxdemo/99_part_annexes/annex-b-terms-and-definitions/q/qualified_service_provider" text:style-name="Internet_20_link" text:visited-style-name="Visited_20_Internet_20_Link"> Qualified Service Providers</text:a>, applies Selection Criteria, supports <text:a xlink:type="simple" xlink:href="https://wiki.didosolutions.com/fxdemo/99_part_annexes/annex-b-terms-and-definitions/c/competitive_substitution" text:style-name="Internet_20_link" text:visited-style-name="Visited_20_Internet_20_Link">competitive_substitution</text:a>, and records assignment evidence. The Cost Recovery, Compensation, and Settlement Plane records the governed work, evaluates compensation claims, applies Cost Rules, produces Settlement Instructions, and, when required, exposes non-performance or under-compliance indicators.</text:p>
      <text:p text:style-name="Text_20_body">The relationship between the two parts preserves a clear separation of concerns. The Governed Node Service Market governs participation, qualification, selection, substitution, and review. The Cost Recovery, Compensation, and Settlement Plane governs cost attribution, compensation treatment, settlement support, and related evid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16:59</meta:creation-date>
    <dc:creator>Generated</dc:creator>
    <dc:date>2026-08-24T01::16:59</dc:date>
    <dc:language>en-US</dc:language>
    <meta:editing-cycles>1</meta:editing-cycles>
    <meta:editing-duration>PT0S</meta:editing-duration>
    <dc:title>fxdemo:07-part:10-relationship-to-cost-recovery-compensation-and-settlement:start</dc:title>
  </office:meta>
</office:document-meta>
</file>