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0-relationship-to-cost-recovery-compensation-and-settlement:10-5-under-compliance-and-non-performance-visibility:start"/><text:bookmark-start text:name="__RefHeading___under-compliance_and_non-performance_visibility_1"/><text:bookmark-start text:name="under-compliance_and_non-performance_visibility"/>10.5 Under-Compliance and Non-Performance Visibility<text:bookmark-end text:name="__RefHeading___under-compliance_and_non-performance_visibility_1"/><text:bookmark-end text:name="under-compliance_and_non-performance_visibility"/></text:h>
      <text:p text:style-name="Text_20_body"><text:a xlink:type="simple" xlink:href="https://wiki.didosolutions.com/fxdemo/07-part/10-relationship-to-cost-recovery-compensation-and-settlement/start" text:style-name="Internet_20_link" text:visited-style-name="Visited_20_Internet_20_Link">Go up to Relationship to Cost Recovery, Compensation, and Settlement</text:a></text:p>
      <text:p text:style-name="Text_20_body"><text:a xlink:type="simple" xlink:href="https://wiki.didosolutions.com/fxdemo/dido_99_annexes/annex-b-terms-and-definitions/u/under-compliance" text:style-name="Internet_20_link" text:visited-style-name="Visited_20_Internet_20_Link">under-compliance</text:a> and <text:a xlink:type="simple" xlink:href="https://wiki.didosolutions.com/fxdemo/dido_99_annexes/annex-b-terms-and-definitions/n/non-performance_indicator" text:style-name="Internet_20_link" text:visited-style-name="Visited_20_Internet_20_Link"> Non-Performance Visibility</text:a> ensure that the Governed Node Service Market does not reward incomplete, deficient, unauthorised, or non-conforming governed work.</text:p>
      <text:p text:style-name="Text_20_body">Under-Compliance occurs when a <text:a xlink:type="simple" xlink:href="https://wiki.didosolutions.com/fxdemo/dido_99_annexes/annex-b-terms-and-definitions/q/qualified_node" text:style-name="Internet_20_link" text:visited-style-name="Visited_20_Internet_20_Link">qualified_node</text:a>, <text:a xlink:type="simple" xlink:href="https://wiki.didosolutions.com/fxdemo/dido_99_annexes/annex-b-terms-and-definitions/q/qualified_service_provider" text:style-name="Internet_20_link" text:visited-style-name="Visited_20_Internet_20_Link">qualified_service_provider</text:a>, assignment, claim, or settlement treatment fails to satisfy an applicable obligation for governed work. Non-Performance occurs when assigned governed work is not performed, not completed, not evidenced, not performed within the required service-level expectation, or not performed by the recognised Qualified Node.</text:p>
      <text:p text:style-name="Text_20_body">The Governed Node Service Market must make Under-Compliance and Non-Performance visible to the authorised participants that need the information for selection, compensation review, audit, governance, suspension, restoration, dispute handling, or market integrity review. Visibility does not require unrestricted disclosure of transaction content or full evidence payloads. Evidence References, Non-Performance Indicators, classification metadata, assignment records, claim records, and settlement records may provide sufficient reviewability when Content Minimisation applies.</text:p>
      <text:p text:style-name="Text_20_body">Under-Compliance and Non-Performance Visibility protect disciplined competition. A lower-cost provider does not represent a valid competitor when the lower cost results from omitted evidence, reduced policy enforcement, weakened security, poor reliability, missed service-level expectations, invalid qualification, or improper substitution.</text:p>
      <text:p text:style-name="Text_20_body">Under-Compliance and Non-Performance Visibility also support corrective action. The market may reject a Compensation Claim, adjust compensation treatment, suspend a Qualified Node, require additional <text:a xlink:type="simple" xlink:href="https://wiki.didosolutions.com/fxdemo/dido_99_annexes/annex-b-terms-and-definitions/q/qualification_evidence" text:style-name="Internet_20_link" text:visited-style-name="Visited_20_Internet_20_Link">qualification_evidence</text:a>, initiate review, record a <text:a xlink:type="simple" xlink:href="https://wiki.didosolutions.com/fxdemo/dido_99_annexes/annex-b-terms-and-definitions/n/non-performance_indicator" text:style-name="Internet_20_link" text:visited-style-name="Visited_20_Internet_20_Link">non-performance_indicator</text:a>, or route future work to another eligible Qualified Node.</text:p>
      <text:h text:style-name="Heading_20_2" text:outline-level="2"><text:bookmark-start text:name="__RefHeading___example_2"/><text:bookmark-start text:name="example"/>Example<text:bookmark-end text:name="__RefHeading___example_2"/><text:bookmark-end text:name="example"/></text:h>
      <text:p text:style-name="Text_20_body">A Qualified Node receives an assignment for sanctions screening but fails to record the required Evidence Reference within the required service-level interval. The Cost Recovery, Compensation, and Settlement Plane does not treat the related Compensation Claim as automatically valid. The market records a Non-Performance Indicator, exposes the issue to authorised review processes, and prevents the failure from appearing as a lower-cost compliant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50:41</meta:creation-date>
    <dc:creator>Generated</dc:creator>
    <dc:date>2026-08-24T14::50:41</dc:date>
    <dc:language>en-US</dc:language>
    <meta:editing-cycles>1</meta:editing-cycles>
    <meta:editing-duration>PT0S</meta:editing-duration>
    <dc:title>fxdemo:07-part:10-relationship-to-cost-recovery-compensation-and-settlement:10-5-under-compliance-and-non-performance-visibility:start</dc:title>
  </office:meta>
</office:document-meta>
</file>