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0-relationship-to-cost-recovery-compensation-and-settlement:10-2-compensation-eligibility:start"/><text:bookmark-start text:name="__RefHeading___compensation_eligibility_1"/><text:bookmark-start text:name="compensation_eligibility"/>10.2 Compensation Eligibility<text:bookmark-end text:name="__RefHeading___compensation_eligibility_1"/><text:bookmark-end text:name="compensation_eligibility"/></text:h>
      <text:p text:style-name="Text_20_body"><text:a xlink:type="simple" xlink:href="https://wiki.didosolutions.com/fxdemo/07-part/10-relationship-to-cost-recovery-compensation-and-settlement/start" text:style-name="Internet_20_link" text:visited-style-name="Visited_20_Internet_20_Link">Go up to Relationship to Cost Recovery, Compensation, and Settlement</text:a></text:p>
      <text:p text:style-name="Text_20_body">Compensation Eligibility identifies whether governed work qualifies for compensation treatment under the applicable market rules, <text:a xlink:type="simple" xlink:href="https://wiki.didosolutions.com/dido/99_annexes/99_annexes/annex-b-terms-and-definitions/c/cost_rule" text:style-name="Internet_20_link" text:visited-style-name="Visited_20_Internet_20_Link"> Cost Rules</text:a>, qualification requirements, assignment records, and evidence obligations.</text:p>
      <text:p text:style-name="Text_20_body">The Governed Node Service Market does not treat every activity performed by a <text:a xlink:type="simple" xlink:href="https://wiki.didosolutions.com/dido/99_annexes/99_annexes/annex-b-terms-and-definitions/q/qualified_node" text:style-name="Internet_20_link" text:visited-style-name="Visited_20_Internet_20_Link">qualified_node</text:a> as compensation-eligible. A Qualified Node may perform technical activity, background activity, diagnostic activity, or unauthorised activity that does not qualify as governed work. Compensation Eligibility requires a recognised assignment to a Qualified Node, an accountable <text:a xlink:type="simple" xlink:href="https://wiki.didosolutions.com/dido/99_annexes/99_annexes/annex-b-terms-and-definitions/q/qualified_service_provider" text:style-name="Internet_20_link" text:visited-style-name="Visited_20_Internet_20_Link">qualified_service_provider</text:a>, an applicable governed function, a valid <text:a xlink:type="simple" xlink:href="https://wiki.didosolutions.com/dido/99_annexes/99_annexes/annex-b-terms-and-definitions/q/qualification_profile" text:style-name="Internet_20_link" text:visited-style-name="Visited_20_Internet_20_Link">qualification_profile</text:a>, applicable <text:a xlink:type="simple" xlink:href="https://wiki.didosolutions.com/dido/99_annexes/99_annexes/annex-b-terms-and-definitions/q/qualification_evidence" text:style-name="Internet_20_link" text:visited-style-name="Visited_20_Internet_20_Link">qualification_evidence</text:a>, required <text:a xlink:type="simple" xlink:href="https://wiki.didosolutions.com/dido/99_annexes/99_annexes/annex-b-terms-and-definitions/n/non-functional_characteristic" text:style-name="Internet_20_link" text:visited-style-name="Visited_20_Internet_20_Link"> Non-Functional Characteristics</text:a>, and the required evidence for the work performed.</text:p>
      <text:p text:style-name="Text_20_body">Compensation Eligibility also depends on compliance with policy, jurisdictional, residency, sovereignty, security, service-level, and market integrity constraints. A Work Performed Event does not by itself establish compensation eligibility when the work violates an applicable constraint, lacks required evidence, exceeds authorised scope, or reflects <text:a xlink:type="simple" xlink:href="https://wiki.didosolutions.com/dido/99_annexes/99_annexes/annex-b-terms-and-definitions/u/under-compliance" text:style-name="Internet_20_link" text:visited-style-name="Visited_20_Internet_20_Link">under-compliance</text:a>.</text:p>
      <text:p text:style-name="Text_20_body">Compensation Eligibility supports disciplined competition. Qualified Nodes compete for governed work only when they satisfy the same required obligations. A lower-cost provider does not become compensation-eligible by omitting evidence, weakening controls, bypassing policy, or performing work outside its recognised qualification.</text:p>
      <text:p text:style-name="Text_20_body">The <text:a xlink:type="simple" xlink:href="https://wiki.didosolutions.com/dido/99_annexes/99_annexes/annex-b-terms-and-definitions/c/cost_recovery_compensation_and_settlement_plane" text:style-name="Internet_20_link" text:visited-style-name="Visited_20_Internet_20_Link">cost_recovery_compensation_and_settlement_plane</text:a> uses compensation eligibility records to determine whether a <text:a xlink:type="simple" xlink:href="https://wiki.didosolutions.com/dido/99_annexes/99_annexes/annex-b-terms-and-definitions/c/compensation_claim" text:style-name="Internet_20_link" text:visited-style-name="Visited_20_Internet_20_Link">compensation_claim</text:a> should proceed to settlement treatment, rejection, review, adjustment, or dispute handling.</text:p>
      <text:h text:style-name="Heading_20_2" text:outline-level="2"><text:bookmark-start text:name="__RefHeading___example_2"/><text:bookmark-start text:name="example"/>Example<text:bookmark-end text:name="__RefHeading___example_2"/><text:bookmark-end text:name="example"/></text:h>
      <text:p text:style-name="Text_20_body">A Qualified Node performs sanctions screening for an FX transaction. The work is compensation-eligible because the Node received a recognised assignment, the accountable Qualified Service Provider has a valid Qualification Profile, the Node satisfies the required <text:a xlink:type="simple" xlink:href="https://wiki.didosolutions.com/dido/99_annexes/99_annexes/annex-b-terms-and-definitions/s/securability" text:style-name="Internet_20_link" text:visited-style-name="Visited_20_Internet_20_Link">securability</text:a>, <text:a xlink:type="simple" xlink:href="https://wiki.didosolutions.com/dido/99_annexes/99_annexes/annex-b-terms-and-definitions/r/reliability" text:style-name="Internet_20_link" text:visited-style-name="Visited_20_Internet_20_Link">reliability</text:a>, <text:a xlink:type="simple" xlink:href="https://wiki.didosolutions.com/dido/99_annexes/99_annexes/annex-b-terms-and-definitions/i/interoperability" text:style-name="Internet_20_link" text:visited-style-name="Visited_20_Internet_20_Link">interoperability</text:a>, and <text:a xlink:type="simple" xlink:href="https://wiki.didosolutions.com/dido/99_annexes/99_annexes/annex-b-terms-and-definitions/p/performance" text:style-name="Internet_20_link" text:visited-style-name="Visited_20_Internet_20_Link">performance</text:a> expectations, the work complies with the applicable jurisdictional and policy constraints, and the Node records the required <text:a xlink:type="simple" xlink:href="https://wiki.didosolutions.com/dido/99_annexes/99_annexes/annex-b-terms-and-definitions/w/work_performed_event" text:style-name="Internet_20_link" text:visited-style-name="Visited_20_Internet_20_Link">work_performed_event</text:a> and <text:a xlink:type="simple" xlink:href="https://wiki.didosolutions.com/dido/99_annexes/99_annexes/annex-b-terms-and-definitions/e/evidence_reference" text:style-name="Internet_20_link" text:visited-style-name="Visited_20_Internet_20_Link">evidence_referenc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46:01</meta:creation-date>
    <dc:creator>Generated</dc:creator>
    <dc:date>2026-08-23T03::46:01</dc:date>
    <dc:language>en-US</dc:language>
    <meta:editing-cycles>1</meta:editing-cycles>
    <meta:editing-duration>PT0S</meta:editing-duration>
    <dc:title>fxdemo:07-part:10-relationship-to-cost-recovery-compensation-and-settlement:10-2-compensation-eligibility:start</dc:title>
  </office:meta>
</office:document-meta>
</file>