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9-market-operating-model:start"/><text:bookmark-start text:name="__RefHeading___market_operating_model_1"/><text:bookmark-start text:name="market_operating_model"/>9. Market Operating Model<text:bookmark-end text:name="__RefHeading___market_operating_model_1"/><text:bookmark-end text:name="market_operating_model"/></text:h>
      <text:p text:style-name="Text_20_body"><text:a xlink:type="simple" xlink:href="https://wiki.didosolutions.com/fxdemo/07-part/start" text:style-name="Internet_20_link" text:visited-style-name="Visited_20_Internet_20_Link"> Go to Top</text:a></text:p>
      <text:p text:style-name="Text_20_body">The Governed Node Service Market operates as a policy-constrained market for governed work. It does not assign work merely because a Node exists, connects to the environment, or offers the lowest cost. It assigns work only when the relevant participant, Node, governed function, qualification status, Non-Functional Characteristics, policy constraints, evidence obligations, and market rules support the assignment.</text:p>
      <text:p text:style-name="Text_20_body">The operating model describes how the market identifies eligible participants, selects among eligible Qualified Nodes, applies qualification-based constraints, supports Competitive Substitution, and records evidence for assignment and review.
The operating model uses five related concerns:</text:p>
      <text:p text:style-name="Text_20_body">Market ParticipationSelection CriteriaQualification-Based EligibilityCompetitive SubstitutionEvidence-Based Assignment and Revie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2:42</meta:creation-date>
    <dc:creator>Generated</dc:creator>
    <dc:date>2026-08-22T16::22:42</dc:date>
    <dc:language>en-US</dc:language>
    <meta:editing-cycles>1</meta:editing-cycles>
    <meta:editing-duration>PT0S</meta:editing-duration>
    <dc:title>fxdemo:07-part:09-market-operating-model:start</dc:title>
  </office:meta>
</office:document-meta>
</file>