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7-part:09-market-operating-model:09-5-evidence-based-assignment-and-review:start"/><text:bookmark-start text:name="__RefHeading___evidence-based_assignment_and_review_1"/><text:bookmark-start text:name="evidence-based_assignment_and_review"/>9.5 Evidence-Based Assignment and Review<text:bookmark-end text:name="__RefHeading___evidence-based_assignment_and_review_1"/><text:bookmark-end text:name="evidence-based_assignment_and_review"/></text:h>
      <text:p text:style-name="Text_20_body"><text:a xlink:type="simple" xlink:href="https://wiki.didosolutions.com/fxdemo/07-part/09-market-operating-model/start" text:style-name="Internet_20_link" text:visited-style-name="Visited_20_Internet_20_Link">Go up to Market Operating Model</text:a></text:p>
      <text:p text:style-name="Text_20_body">Evidence-Based Assignment and Review ensures that the Governed Node Service Market records why the work was assigned, which <text:a xlink:type="simple" xlink:href="https://wiki.didosolutions.com/dido/99_annexes/annex-b-terms-and-definitions/q/qualified_node" text:style-name="Internet_20_link" text:visited-style-name="Visited_20_Internet_20_Link">Qualified Node</text:a> performed it, and what evidence supports the assignment and completed work.</text:p>
      <text:p text:style-name="Text_20_body">The market does not rely on informal selection, undocumented routing, or unverified claims of performance. Each assignment should produce records that identify the governed function, selected <text:a xlink:type="simple" xlink:href="https://wiki.didosolutions.com/dido/99_annexes/annex-b-terms-and-definitions/q/qualified_node" text:style-name="Internet_20_link" text:visited-style-name="Visited_20_Internet_20_Link">Qualified Node</text:a>, accountable <text:a xlink:type="simple" xlink:href="https://wiki.didosolutions.com/dido/99_annexes/annex-b-terms-and-definitions/q/qualified_service_provider" text:style-name="Internet_20_link" text:visited-style-name="Visited_20_Internet_20_Link">Qualified Service Provider</text:a>, applicable Selection Criteria, applicable <text:a xlink:type="simple" xlink:href="https://wiki.didosolutions.com/dido/99_annexes/annex-b-terms-and-definitions/q/qualification_profile" text:style-name="Internet_20_link" text:visited-style-name="Visited_20_Internet_20_Link">Qualification Profile</text:a>, relevant policy constraints, evidence obligations, service-level expectations, <text:a xlink:type="simple" xlink:href="https://wiki.didosolutions.com/dido/99_annexes/annex-b-terms-and-definitions/c/cost_rule" text:style-name="Internet_20_link" text:visited-style-name="Visited_20_Internet_20_Link"> Cost Rules</text:a>, and reviewable assignment basis.</text:p>
      <text:p text:style-name="Text_20_body">Evidence-Based Assignment and Review supports <text:a xlink:type="simple" xlink:href="https://wiki.didosolutions.com/dido/99_annexes/annex-b-terms-and-definitions/b/buyer" text:style-name="Internet_20_link" text:visited-style-name="Visited_20_Internet_20_Link"> Buyers</text:a>, <text:a xlink:type="simple" xlink:href="https://wiki.didosolutions.com/dido/99_annexes/annex-b-terms-and-definitions/i/integrator" text:style-name="Internet_20_link" text:visited-style-name="Visited_20_Internet_20_Link"> Integrators</text:a>, <text:a xlink:type="simple" xlink:href="https://wiki.didosolutions.com/dido/99_annexes/annex-b-terms-and-definitions/r/regulator" text:style-name="Internet_20_link" text:visited-style-name="Visited_20_Internet_20_Link"> Regulators</text:a>, <text:a xlink:type="simple" xlink:href="https://wiki.didosolutions.com/dido/99_annexes/annex-b-terms-and-definitions/a/auditor" text:style-name="Internet_20_link" text:visited-style-name="Visited_20_Internet_20_Link"> Auditors</text:a>, <text:a xlink:type="simple" xlink:href="https://wiki.didosolutions.com/dido/99_annexes/annex-b-terms-and-definitions/g/governance_body" text:style-name="Internet_20_link" text:visited-style-name="Visited_20_Internet_20_Link"> Governance Bodies</text:a>, <text:a xlink:type="simple" xlink:href="https://wiki.didosolutions.com/dido/99_annexes/annex-b-terms-and-definitions/q/qualified_service_provider" text:style-name="Internet_20_link" text:visited-style-name="Visited_20_Internet_20_Link"> Qualified Service Providers</text:a>, and settlement processes. Buyers and Integrators use assignment records to understand why a component received work. Regulators and Auditors use assignment records to review compliance, <text:a xlink:type="simple" xlink:href="https://wiki.didosolutions.com/dido/99_annexes/annex-b-terms-and-definitions/t/traceability" text:style-name="Internet_20_link" text:visited-style-name="Visited_20_Internet_20_Link">Traceability</text:a>, and accountability. Governance Bodies use assignment records to detect market integrity issues, under-compliance, non-performance, or improper substitution. Qualified Service Providers use assignment records to support Compensation Claims when the required work and evidence obligations are satisfied.</text:p>
      <text:p text:style-name="Text_20_body">Evidence-Based Assignment and Review also supports Content Minimization. The market does not need to expose full transaction content, full evidence payloads, or sensitive policy reasoning when <text:a xlink:type="simple" xlink:href="https://wiki.didosolutions.com/dido/99_annexes/annex-b-terms-and-definitions/e/evidence_reference" text:style-name="Internet_20_link" text:visited-style-name="Visited_20_Internet_20_Link"> Evidence References</text:a>, classification metadata, assignment records, and Work Performed Events provide sufficient reviewability for the authorized purpose.</text:p>
      <text:p text:style-name="Text_20_body">The assignment record should preserve the distinction between selection evidence and performance evidence. Selection evidence explains why the market assigned governed work to a Qualified Node. Performance evidence supports the claim that the Qualified Node completed the governed work. Both forms of evidence support review, but they address different questions.</text:p>
      <text:h text:style-name="Heading_20_2" text:outline-level="2"><text:bookmark-start text:name="__RefHeading___example_2"/><text:bookmark-start text:name="example"/>Example<text:bookmark-end text:name="__RefHeading___example_2"/><text:bookmark-end text:name="example"/></text:h>
      <text:p text:style-name="Text_20_body">The market assigns an FX transaction validation task to a Qualified Node. The assignment record identifies the governed function, the selected Qualified Node, the accountable Qualified Service Provider, the applicable jurisdiction, the Selection Criteria, the Qualification Profile, the policy constraints, the evidence obligations, the service-level expectations, and the Cost Rule. After completing the work, the Node records a <text:a xlink:type="simple" xlink:href="https://wiki.didosolutions.com/dido/99_annexes/annex-b-terms-and-definitions/w/work_performed_event" text:style-name="Internet_20_link" text:visited-style-name="Visited_20_Internet_20_Link">Work Performed Event</text:a> and Evidence Reference. An Auditor later reviews the assignment record and performance evidence without requiring access to the full transaction paylo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0:31</meta:creation-date>
    <dc:creator>Generated</dc:creator>
    <dc:date>2026-08-23T21::40:31</dc:date>
    <dc:language>en-US</dc:language>
    <meta:editing-cycles>1</meta:editing-cycles>
    <meta:editing-duration>PT0S</meta:editing-duration>
    <dc:title>fxdemo:07-part:09-market-operating-model:09-5-evidence-based-assignment-and-review:start</dc:title>
  </office:meta>
</office:document-meta>
</file>