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09-market-operating-model:09-2-selection-criteria:start"/><text:bookmark-start text:name="__RefHeading___selection_criteria_1"/><text:bookmark-start text:name="selection_criteria"/>9.2 Selection Criteria<text:bookmark-end text:name="__RefHeading___selection_criteria_1"/><text:bookmark-end text:name="selection_criteria"/></text:h>
      <text:p text:style-name="Text_20_body"><text:a xlink:type="simple" xlink:href="https://wiki.didosolutions.com/fxdemo/07-part/09-market-operating-model/start" text:style-name="Internet_20_link" text:visited-style-name="Visited_20_Internet_20_Link">Go up to Market Operating Model</text:a></text:p>
      <text:p text:style-name="Text_20_body">Selection Criteria identify the factors the Governed Node Service Market uses to select among eligible Qualified Nodes for governed work.</text:p>
      <text:p text:style-name="Text_20_body">The market does not select a Node solely on the basis of price, availability, proximity, provider preference, or technical connectivity. Selection depends on the governed function, Qualification Profile, applicable Qualification Evidence, policy constraints, jurisdictional constraints, residency constraints, sovereignty constraints, required Non-Functional Characteristics, evidence obligations, service-level expectations, Cost Rules, and market integrity rules.</text:p>
      <text:p text:style-name="Text_20_body">Selection Criteria support disciplined comparison among Qualified Nodes. A lower-cost Node is not a valid substitute if it omits required evidence, fails a required Non-Functional Characteristic, weakens policy enforcement, violates a jurisdictional constraint, or results in Under-Compliance. A higher-performing Node is not a valid substitute if it fails the required qualification or evidence obligations.</text:p>
      <text:p text:style-name="Text_20_body">Selection Criteria also support transparency for Buyers, Integrators, Regulators, Auditors, and Governance Bodies. The market records why a Qualified Node received a work assignment, which constraints applied, which criteria influenced the selection, and which evidence supports the assignment.
Selection Criteria may include:</text:p>
      <text:p text:style-name="Text_20_body">Governed function match<text:a xlink:type="simple" xlink:href="https://wiki.didosolutions.com/fxdemo/99_part_annexes/annex-b-terms-and-definitions/q/qualification_profile" text:style-name="Internet_20_link" text:visited-style-name="Visited_20_Internet_20_Link">qualification_profile</text:a> status<text:a xlink:type="simple" xlink:href="https://wiki.didosolutions.com/fxdemo/99_part_annexes/annex-b-terms-and-definitions/q/qualification_evidence" text:style-name="Internet_20_link" text:visited-style-name="Visited_20_Internet_20_Link">qualification_evidence</text:a> statusApplicable jurisdictionResidency and sovereignty constraintsPolicy obligationsEvidence obligationsRequired <text:a xlink:type="simple" xlink:href="https://wiki.didosolutions.com/fxdemo/99_part_annexes/annex-b-terms-and-definitions/n/non-functional_characteristic" text:style-name="Internet_20_link" text:visited-style-name="Visited_20_Internet_20_Link"> Non-Functional Characteristics</text:a>Service-level expectations<text:a xlink:type="simple" xlink:href="https://wiki.didosolutions.com/fxdemo/99_part_annexes/annex-b-terms-and-definitions/c/cost_rule" text:style-name="Internet_20_link" text:visited-style-name="Visited_20_Internet_20_Link"> Cost Rules</text:a>Current availabilitySuspension statusNon-Performance IndicatorsCompetitive Substitution rulesMarket integrity constraintsSelection Criteria preserve the distinction between eligibility and selection. Eligibility identifies Qualified Nodes that may perform a governed function. Selection identifies the eligible Qualified Node assigned to a specific governed work.</text:p>
      <text:h text:style-name="Heading_20_2" text:outline-level="2"><text:bookmark-start text:name="__RefHeading___example_2"/><text:bookmark-start text:name="example"/>Example<text:bookmark-end text:name="__RefHeading___example_2"/><text:bookmark-end text:name="example"/></text:h>
      <text:p text:style-name="Text_20_body">Three Qualified Nodes can perform semantic validation for an FX transaction. The market excludes one Node because its Qualification Profile does not cover the required jurisdiction. The market excludes another Node because its current service-level status does not satisfy the required Performance expectation. The market selects the remaining Qualified Node because it satisfies the governed function, jurisdictional constraint, policy obligation, evidence obligation, Non-Functional Characteristics, and applicable Cost Ru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13:29</meta:creation-date>
    <dc:creator>Generated</dc:creator>
    <dc:date>2026-08-24T04::13:29</dc:date>
    <dc:language>en-US</dc:language>
    <meta:editing-cycles>1</meta:editing-cycles>
    <meta:editing-duration>PT0S</meta:editing-duration>
    <dc:title>fxdemo:07-part:09-market-operating-model:09-2-selection-criteria:start</dc:title>
  </office:meta>
</office:document-meta>
</file>