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7-part:08-qualification-and-assurance-value:start"/><text:bookmark-start text:name="__RefHeading___qualification_and_assurance_value_1"/><text:bookmark-start text:name="qualification_and_assurance_value"/>8. Qualification and Assurance Value<text:bookmark-end text:name="__RefHeading___qualification_and_assurance_value_1"/><text:bookmark-end text:name="qualification_and_assurance_value"/></text:h>
      <text:p text:style-name="Text_20_body"><text:a xlink:type="simple" xlink:href="https://wiki.didosolutions.com/fxdemo/07-part/start" text:style-name="Internet_20_link" text:visited-style-name="Visited_20_Internet_20_Link"> Go to Top</text:a></text:p>
      <text:p text:style-name="Text_20_body">The Governed Node Service Market provides value by making qualification and assurance visible before selection.</text:p>
      <text:p text:style-name="Text_20_body">The Buyer stakeholder should not need to prove from first principles that a Node satisfies Reliability, Securability, Maintainability, Portability, Interoperability, or other required Non-Functional Characteristics. The Integrator stakeholder should not need to rediscover whether a component fits the deployment, interface, evidence, policy, or settlement model. The Regulator and Auditor stakeholders should not need to infer whether governed work occurred without Work Performed Events and Evidence References. The Governance Body should not need to manage market integrity without Qualification Profiles, Qualification Evidence, Conformance Records, and Suspension Records.</text:p>
      <text:p text:style-name="Text_20_body">The market, therefore, acts as a governed catalogue of qualified, comparable, evidence-backed service components.</text:p>
      <text:p text:style-name="Text_20_body">The market does not merely list vendors. It records and exposes qualification, conformance, governed functions, Non-Functional Characteristics, evidence obligations, selection constraints, and compensation eligibili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10:17</meta:creation-date>
    <dc:creator>Generated</dc:creator>
    <dc:date>2026-08-24T09::10:17</dc:date>
    <dc:language>en-US</dc:language>
    <meta:editing-cycles>1</meta:editing-cycles>
    <meta:editing-duration>PT0S</meta:editing-duration>
    <dc:title>fxdemo:07-part:08-qualification-and-assurance-value:start</dc:title>
  </office:meta>
</office:document-meta>
</file>