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5-securability:start"/><text:bookmark-start text:name="__RefHeading___securability_1"/><text:bookmark-start text:name="securability"/>7.5 Securability<text:bookmark-end text:name="__RefHeading___securability_1"/><text:bookmark-end text:name="secur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dido/99_annexes/99_annexes/annex-b-terms-and-definitions/s/securability" text:style-name="Internet_20_link" text:visited-style-name="Visited_20_Internet_20_Link">secur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3:27</meta:creation-date>
    <dc:creator>Generated</dc:creator>
    <dc:date>2026-08-24T02::53:27</dc:date>
    <dc:language>en-US</dc:language>
    <meta:editing-cycles>1</meta:editing-cycles>
    <meta:editing-duration>PT0S</meta:editing-duration>
    <dc:title>fxdemo:07-part:07-non-functional-characteristics:07-5-securability:start</dc:title>
  </office:meta>
</office:document-meta>
</file>