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7-part:07-non-functional-characteristics:07-3-reliability:start"/><text:bookmark-start text:name="__RefHeading___reliability_1"/><text:bookmark-start text:name="reliability"/>Reliability<text:bookmark-end text:name="__RefHeading___reliability_1"/><text:bookmark-end text:name="reliability"/></text:h>
      <text:p text:style-name="Text_20_body"><text:a xlink:type="simple" xlink:href="https://wiki.didosolutions.com/fxdemo/07-part/07-non-functional-characteristics/start" text:style-name="Internet_20_link" text:visited-style-name="Visited_20_Internet_20_Link">Go up to Non-FUnctional Requirements</text:a></text:p>
      <text:p text:style-name="Text_20_body">The term <text:a xlink:type="simple" xlink:href="https://wiki.didosolutions.com/fxdemo/99_part_annexes/annex-b-terms-and-definitions/r/reliability" text:style-name="Internet_20_link" text:visited-style-name="Visited_20_Internet_20_Link">reliability</text:a> is defined in the general FX Demo glossar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04:43</meta:creation-date>
    <dc:creator>Generated</dc:creator>
    <dc:date>2026-08-24T13::04:43</dc:date>
    <dc:language>en-US</dc:language>
    <meta:editing-cycles>1</meta:editing-cycles>
    <meta:editing-duration>PT0S</meta:editing-duration>
    <dc:title>fxdemo:07-part:07-non-functional-characteristics:07-3-reliability:start</dc:title>
  </office:meta>
</office:document-meta>
</file>