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11-scalability:start"/><text:bookmark-start text:name="__RefHeading___scalability_1"/><text:bookmark-start text:name="scalability"/>7.11 Scalability<text:bookmark-end text:name="__RefHeading___scalability_1"/><text:bookmark-end text:name="scal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dido/99_annexes/99_annexes/annex-b-terms-and-definitions/s/scalability" text:style-name="Internet_20_link" text:visited-style-name="Visited_20_Internet_20_Link">scal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3:03</meta:creation-date>
    <dc:creator>Generated</dc:creator>
    <dc:date>2026-08-24T07::23:03</dc:date>
    <dc:language>en-US</dc:language>
    <meta:editing-cycles>1</meta:editing-cycles>
    <meta:editing-duration>PT0S</meta:editing-duration>
    <dc:title>fxdemo:07-part:07-non-functional-characteristics:07-11-scalability:start</dc:title>
  </office:meta>
</office:document-meta>
</file>