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6-stakeholders:06-4-auditor:start"/><text:bookmark-start text:name="__RefHeading___auditor_1"/><text:bookmark-start text:name="auditor"/>Auditor<text:bookmark-end text:name="__RefHeading___auditor_1"/><text:bookmark-end text:name="auditor"/></text:h>
      <text:p text:style-name="Text_20_body"><text:a xlink:type="simple" xlink:href="https://wiki.didosolutions.com/fxdemo/07-part/06-stakeholders/start" text:style-name="Internet_20_link" text:visited-style-name="Visited_20_Internet_20_Link">Go up to Stakeholders</text:a></text:p>
      <text:p text:style-name="Text_20_body">The term <text:a xlink:type="simple" xlink:href="https://wiki.didosolutions.com/fxdemo/99_part_annexes/annex-b-terms-and-definitions/a/auditor" text:style-name="Internet_20_link" text:visited-style-name="Visited_20_Internet_20_Link">auditor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4:20</meta:creation-date>
    <dc:creator>Generated</dc:creator>
    <dc:date>2026-08-24T00::34:20</dc:date>
    <dc:language>en-US</dc:language>
    <meta:editing-cycles>1</meta:editing-cycles>
    <meta:editing-duration>PT0S</meta:editing-duration>
    <dc:title>fxdemo:07-part:06-stakeholders:06-4-auditor:start</dc:title>
  </office:meta>
</office:document-meta>
</file>