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5-core-concept:start"/><text:bookmark-start text:name="__RefHeading___core_concept_1"/><text:bookmark-start text:name="core_concept"/>5. Core Concept<text:bookmark-end text:name="__RefHeading___core_concept_1"/><text:bookmark-end text:name="core_concept"/></text:h>
      <text:p text:style-name="Text_20_body"><text:a xlink:type="simple" xlink:href="https://wiki.didosolutions.com/fxdemo/07-part/start" text:style-name="Internet_20_link" text:visited-style-name="Visited_20_Internet_20_Link"> Go to Top</text:a></text:p>
      <text:p text:style-name="Text_20_body">A Governed Node Service Market is a market mechanism that allocates governed functions among Qualified Service Providers using Qualified Nodes.
The market does not treat every running Node as eligible to perform compensable work. A Node must first qualify for the relevant governed function. A provider must qualify as an accountable participant for at least one governed function.</text:p>
      <text:p text:style-name="Text_20_body">The market recognises two levels of eligibility.</text:p>
      <text:p text:style-name="Text_20_body">A Qualified Service Provider represents the accountable participant recognised as eligible to provide one or more governed functions.A Qualified Node represents the operational Node recognised as eligible to perform a defined governed function.A Qualified Service Provider may operate one or more Qualified Nodes. A provider's qualification does not guarantee that every Node operated by that provider is qualified. Each Node requires recognition for the governed function it perfor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8:55</meta:creation-date>
    <dc:creator>Generated</dc:creator>
    <dc:date>2026-08-22T13::28:55</dc:date>
    <dc:language>en-US</dc:language>
    <meta:editing-cycles>1</meta:editing-cycles>
    <meta:editing-duration>PT0S</meta:editing-duration>
    <dc:title>fxdemo:07-part:05-core-concept:start</dc:title>
  </office:meta>
</office:document-meta>
</file>