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4-relationship-to-part-6:start"/><text:bookmark-start text:name="__RefHeading___relationship_to_part_6_1"/><text:bookmark-start text:name="relationship_to_part_6"/>4. Relationship to Part 6<text:bookmark-end text:name="__RefHeading___relationship_to_part_6_1"/><text:bookmark-end text:name="relationship_to_part_6"/></text:h>
      <text:p text:style-name="Text_20_body"><text:a xlink:type="simple" xlink:href="https://wiki.didosolutions.com/fxdemo/07-part/start" text:style-name="Internet_20_link" text:visited-style-name="Visited_20_Internet_20_Link"> Go to Top</text:a></text:p>
      <text:p text:style-name="Text_20_body">The Governed Node Service Market depends on the Cost Recovery, Compensation, and Settlement Plane.</text:p>
      <text:p text:style-name="Text_20_body"><text:a xlink:type="simple" xlink:href="https://wiki.didosolutions.com/fxdemo/07-part/start" text:style-name="Internet_20_link" text:visited-style-name="Visited_20_Internet_20_Link">Part 7: Governed Node Service Market</text:a> defines the following core concepts used by Part 7:</text:p>
      <text:p text:style-name="Text_20_body">Cost Recovery, Compensation, and Settlement PlaneChargeable Work UnitWork Performed EventQualified NodeQualified Service ProviderEvidence ReferenceCompensation ClaimCost RuleSettlement InstructionNon-Performance IndicatorCompetitive SubstitutionContent MinimisationUnder-CompliancePart 7 does <text:span text:style-name="Strong_20_Emphasis">NOT</text:span> redefine those terms. It uses them to describe a market mechanism.</text:p>
      <text:p text:style-name="Text_20_body">The Cost Recovery, Compensation, and Settlement Plane provides the economic accountability model. The Governed Node Service Market provides the market pattern by which Qualified Service Providers and Qualified Nodes compete to perform governed fun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25:54</meta:creation-date>
    <dc:creator>Generated</dc:creator>
    <dc:date>2026-08-22T18::25:54</dc:date>
    <dc:language>en-US</dc:language>
    <meta:editing-cycles>1</meta:editing-cycles>
    <meta:editing-duration>PT0S</meta:editing-duration>
    <dc:title>fxdemo:07-part:04-relationship-to-part-6:start</dc:title>
  </office:meta>
</office:document-meta>
</file>