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7-part:03-architectural-motivation:start"/><text:bookmark-start text:name="__RefHeading___architectural_motivation_1"/><text:bookmark-start text:name="architectural_motivation"/>3. Architectural Motivation<text:bookmark-end text:name="__RefHeading___architectural_motivation_1"/><text:bookmark-end text:name="architectural_motivation"/></text:h>
      <text:p text:style-name="Text_20_body"><text:a xlink:type="simple" xlink:href="https://wiki.didosolutions.com/fxdemo/07-part/start" text:style-name="Internet_20_link" text:visited-style-name="Visited_20_Internet_20_Link"> Go to Top</text:a></text:p>
      <text:p text:style-name="Text_20_body">Centralised financial platforms create political and architectural tension when they concentrate data custody, processing authority, interpretation, access control, settlement support, compliance evidence, and market visibility in a single institution or platform operator.</text:p>
      <text:p text:style-name="Text_20_body">This concentration creates several concerns:</text:p>
      <text:p text:style-name="Text_20_body">Jurisdictions may resist loss of local authorityRegulators may resist opaque platform governanceParticipants may resist dependency on a dominant multinational operatorSmaller providers may lack practical access to infrastructure rolesCost structures may remain hidden inside spreads, fees, or bundled pricingUnder-compliance may appear cheaper than compliant processingData residency and data sovereignty requirements may conflict with centralised processingBuyers may lack the time and expertise to assess each candidate component independentlyIntegrators may lack a common basis for comparing deployment-ready componentsBlockchain and crypto-economic models address centralisation by distributing ledger state, validator participation, or token incentives. Those models do not address the full institutional problem. Regulated financial infrastructure needs qualified participants, accountable providers, evidence-linked work records, policy-governed processing, jurisdictional eligibility, ordinary accounting treatment, and visible non-functional assurance.</text:p>
      <text:p text:style-name="Text_20_body">The Governed Node Service Market addresses the problem differently. It distributes governed work to eligible participants while preserving shared semantics, policy, evidence, compensation, qualification, and governance discipli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01:07</meta:creation-date>
    <dc:creator>Generated</dc:creator>
    <dc:date>2026-08-22T17::01:07</dc:date>
    <dc:language>en-US</dc:language>
    <meta:editing-cycles>1</meta:editing-cycles>
    <meta:editing-duration>PT0S</meta:editing-duration>
    <dc:title>fxdemo:07-part:03-architectural-motivation:start</dc:title>
  </office:meta>
</office:document-meta>
</file>