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1-scope:start"/><text:bookmark-start text:name="__RefHeading___scope_1"/><text:bookmark-start text:name="scope"/>1. Scope<text:bookmark-end text:name="__RefHeading___scope_1"/><text:bookmark-end text:name="scope"/></text:h>
      <text:p text:style-name="Text_20_body">Part 7 defines the Governed Node Service Market as a market mechanism for allocating governed functions among Qualified Service Providers using Qualified Nodes.</text:p>
      <text:p text:style-name="Text_20_body">Part 7 covers:</text:p>
      <text:p text:style-name="Text_20_body">Relationship to the Cost Recovery, Compensation, and Settlement PlaneRelationship to exchange rates and FX settlementQualification-based participationStakeholder rolesNon-functional characteristicsQualification and assurance valueCompetition among equivalent qualified implementationsBenefits for multinational institutionsParticipation by smaller and specialised providersContrast with blockchain, distributed-ledger, and crypto-economic modelsGovernance implicationsDemonstration implications for the FX DemoPart 7 does <text:span text:style-name="Strong_20_Emphasis">NOT</text:span> define actual FX prices, exchange-rate calculation methods, commercial fee schedules, production billing rules, tax treatment, legal liability, payment rails, clearing rules, regulatory fee amounts, or jurisdiction-specific accounting rules.</text:p>
      <text:p text:style-name="Text_20_body">Part 7 does <text:span text:style-name="Strong_20_Emphasis">NOT</text:span> require blockchain, tokenisation, cryptocurrency, speculative payment mechanisms, or a separate monetary syst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45:41</meta:creation-date>
    <dc:creator>Generated</dc:creator>
    <dc:date>2026-08-22T19::45:41</dc:date>
    <dc:language>en-US</dc:language>
    <meta:editing-cycles>1</meta:editing-cycles>
    <meta:editing-duration>PT0S</meta:editing-duration>
    <dc:title>fxdemo:07-part:01-scope:start</dc:title>
  </office:meta>
</office:document-meta>
</file>