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0-introduction:start"/><text:bookmark-start text:name="__RefHeading___introduction_1"/><text:bookmark-start text:name="introduction"/>Introduction<text:bookmark-end text:name="__RefHeading___introduction_1"/><text:bookmark-end text:name="introduction"/></text:h>
      <text:p text:style-name="Text_20_body"><text:a xlink:type="simple" xlink:href="https://wiki.didosolutions.com/fxdemo/07-part/start" text:style-name="Internet_20_link" text:visited-style-name="Visited_20_Internet_20_Link"> Go to Top</text:a></text:p>
      <text:p text:style-name="Text_20_body">Financial systems require more than currency conversion. They require validation, semantic interpretation, fraud screening, anti-money-laundering review, sanctions checking, policy evaluation, policy enforcement, persistence, provenance capture, evidence retention, authorised release, operational monitoring, exception handling, cost attribution, compensation, and settlement support.</text:p>
      <text:p text:style-name="Text_20_body">Existing FX pricing often embeds many of these costs in exchange-rate spreads, fees, commissions, platform charges, or internal allocation models. Those methods may hide which work occurred, which participant performed it, which evidence supports the work, which obligations applied, and whether required work was omitted.</text:p>
      <text:p text:style-name="Text_20_body"><text:a xlink:type="simple" xlink:href="https://wiki.didosolutions.com/fxdemo/07-part/start" text:style-name="Internet_20_link" text:visited-style-name="Visited_20_Internet_20_Link">Part 7: Governed Node Service Market</text:a> addresses the economic footprint of governed work. Part 7 addresses the market structure that allows Qualified Service Providers and Qualified Nodes to perform that work under governed conditions.</text:p>
      <text:p text:style-name="Text_20_body">The Governed Node Service Market is market-based, but not ungoverned. It supports competition, but not arbitrary substitution. It supports compensation, but not hidden spread manipulation. It supports distributed participation, but not oversight avoidance. It supports component selection, but not blind trust.</text:p>
      <text:p text:style-name="Text_20_body">The guiding principle is:</text:p>
      <text:p text:style-name="Text_20_body"><text:span text:style-name="Strong_20_Emphasis"><text:span text:style-name="Emphasis">Distributed authority</text:span></text:span><text:span text:style-name="Strong_20_Emphasis"><text:span text:style-name="Emphasis">shared discipline</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11:08</meta:creation-date>
    <dc:creator>Generated</dc:creator>
    <dc:date>2026-08-23T23::11:08</dc:date>
    <dc:language>en-US</dc:language>
    <meta:editing-cycles>1</meta:editing-cycles>
    <meta:editing-duration>PT0S</meta:editing-duration>
    <dc:title>fxdemo:07-part:00-introduction:start</dc:title>
  </office:meta>
</office:document-meta>
</file>