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7-part:00-foreword:start"/><text:bookmark-start text:name="__RefHeading___foreword_1"/><text:bookmark-start text:name="foreword"/>Foreword<text:bookmark-end text:name="__RefHeading___foreword_1"/><text:bookmark-end text:name="foreword"/></text:h>
      <text:p text:style-name="Text_20_body"><text:a xlink:type="simple" xlink:href="https://wiki.didosolutions.com/fxdemo/07-part/start" text:style-name="Internet_20_link" text:visited-style-name="Visited_20_Internet_20_Link"> Go to Top</text:a></text:p>
      <text:p text:style-name="Text_20_body">The Financial Systems Archetype addresses a distributed financial environment in which multiple organisations, jurisdictions, service providers, and oversight bodies participate in the governance of transaction processing. Earlier parts of the document set establish the conceptual foundation, platform-independent model, FX Demo logical profile, platform-specific mapping, implementation guidance, and economic accountability model.</text:p>
      <text:p text:style-name="Text_20_body"><text:a xlink:type="simple" xlink:href="https://wiki.didosolutions.com/fxdemo/06-part/start" text:style-name="Internet_20_link" text:visited-style-name="Visited_20_Internet_20_Link">Part 6: Cost Recovery, Compensation, and Settlement Plane</text:a> defines the Cost Recovery, Compensation, and Settlement Plane. That plane makes governed work economically observable. It supports cost attribution, compensation for Qualified Service Providers, settlement through ordinary accounting mechanisms, competition among compliant implementations, and visibility into missing assurance work.</text:p>
      <text:p text:style-name="Text_20_body">Part 7 extends the Part 6 foundation by defining the Governed Node Service Market. The Governed Node Service Market describes the mechanism by which Qualified Service Providers and Qualified Nodes participate in the governed financial infrastructure. It supports qualified participation, evidence-based compensation, policy-constrained competition, non-functional assurance, stakeholder confidence, jurisdictional legitimacy, and participation by both large and smaller providers.</text:p>
      <text:p text:style-name="Text_20_body">Part 7 does not replace the Cost Recovery, Compensation, and Settlement Plane. It describes how the market-facing model uses the Part 6 concepts to allow governed work to move among eligible participants without centralising all authority, data, processing, qualification, or compensation in a single platform.
The Governed Node Service Market supports a practical middle path. It allows large multinational institutions to participate within national and international scaffolding rather than above it. It allows smaller and specialised providers to perform bounded governed functions without trying to replace systemically important institutions. It supports distributed work without adopting crypto-style token incentives, permissionless validation, or ledger-first governanc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2T16::21:09</meta:creation-date>
    <dc:creator>Generated</dc:creator>
    <dc:date>2026-08-22T16::21:09</dc:date>
    <dc:language>en-US</dc:language>
    <meta:editing-cycles>1</meta:editing-cycles>
    <meta:editing-duration>PT0S</meta:editing-duration>
    <dc:title>fxdemo:07-part:00-foreword:start</dc:title>
  </office:meta>
</office:document-meta>
</file>