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start"/><text:bookmark-start text:name="__RefHeading___part_6cost_recovery_compensation_and_settlement_plane_1"/><text:bookmark-start text:name="part_6cost_recovery_compensation_and_settlement_plane"/>Part 6: Cost Recovery, Compensation, and Settlement Plane<text:bookmark-end text:name="__RefHeading___part_6cost_recovery_compensation_and_settlement_plane_1"/><text:bookmark-end text:name="part_6cost_recovery_compensation_and_settlement_plane"/></text:h>
      <text:a xlink:type="simple" xlink:href="https://wiki.didosolutions.com/fxdemo/06-part/00-foreword/start" text:style-name="Internet_20_link" text:visited-style-name="Visited_20_Internet_20_Link">Foreword</text:a>
      <text:a xlink:type="simple" xlink:href="https://wiki.didosolutions.com/fxdemo/06-part/01-introduction/start" text:style-name="Internet_20_link" text:visited-style-name="Visited_20_Internet_20_Link">Introduction</text:a>
      <text:a xlink:type="simple" xlink:href="https://wiki.didosolutions.com/fxdemo/06-part/02-scope/start" text:style-name="Internet_20_link" text:visited-style-name="Visited_20_Internet_20_Link">1. Scope</text:a>
      <text:a xlink:type="simple" xlink:href="https://wiki.didosolutions.com/fxdemo/06-part/03-purpose/start" text:style-name="Internet_20_link" text:visited-style-name="Visited_20_Internet_20_Link">2. Purpose</text:a>
      <text:a xlink:type="simple" xlink:href="https://wiki.didosolutions.com/fxdemo/06-part/04-architectural-motivation/start" text:style-name="Internet_20_link" text:visited-style-name="Visited_20_Internet_20_Link">3. Architectural Motivation</text:a>
      <text:a xlink:type="simple" xlink:href="https://wiki.didosolutions.com/fxdemo/06-part/05-architectural-principle-and-requirements/start" text:style-name="Internet_20_link" text:visited-style-name="Visited_20_Internet_20_Link">4. Architectural Principle and Requirements</text:a>
      <text:a xlink:type="simple" xlink:href="https://wiki.didosolutions.com/fxdemo/06-part/06-definitions/start" text:style-name="Internet_20_link" text:visited-style-name="Visited_20_Internet_20_Link">5. Definitions</text:a>
      <text:a xlink:type="simple" xlink:href="https://wiki.didosolutions.com/fxdemo/06-part/06-definitions/06-1-cost-recovery-compensation-and-settlement-plane" text:style-name="Internet_20_link" text:visited-style-name="Visited_20_Internet_20_Link">Cost Recovery, Compensation, and Settlement Plane</text:a>
      <text:a xlink:type="simple" xlink:href="https://wiki.didosolutions.com/fxdemo/06-part/06-definitions/06-2-chargeable-work-unit" text:style-name="Internet_20_link" text:visited-style-name="Visited_20_Internet_20_Link">Chargeable Work Unit</text:a>
      <text:a xlink:type="simple" xlink:href="https://wiki.didosolutions.com/fxdemo/06-part/06-definitions/06-3-work-performed-event" text:style-name="Internet_20_link" text:visited-style-name="Visited_20_Internet_20_Link">Work Performed Event</text:a>
      <text:a xlink:type="simple" xlink:href="https://wiki.didosolutions.com/fxdemo/06-part/06-definitions/06-4-qualified-node" text:style-name="Internet_20_link" text:visited-style-name="Visited_20_Internet_20_Link">06-4-qualified-node</text:a>
      <text:a xlink:type="simple" xlink:href="https://wiki.didosolutions.com/fxdemo/06-part/06-definitions/06-5-qualified-service-provider" text:style-name="Internet_20_link" text:visited-style-name="Visited_20_Internet_20_Link">Qualified Service Provider</text:a>
      <text:a xlink:type="simple" xlink:href="https://wiki.didosolutions.com/fxdemo/06-part/06-definitions/06-6-evidence-reference" text:style-name="Internet_20_link" text:visited-style-name="Visited_20_Internet_20_Link">Evidence Reference</text:a>
      <text:a xlink:type="simple" xlink:href="https://wiki.didosolutions.com/fxdemo/06-part/06-definitions/06-7-compensation-claim" text:style-name="Internet_20_link" text:visited-style-name="Visited_20_Internet_20_Link">Compensation Claim</text:a>
      <text:a xlink:type="simple" xlink:href="https://wiki.didosolutions.com/fxdemo/06-part/06-definitions/06-8-cost-rule" text:style-name="Internet_20_link" text:visited-style-name="Visited_20_Internet_20_Link">Cost Rule</text:a>
      <text:a xlink:type="simple" xlink:href="https://wiki.didosolutions.com/fxdemo/06-part/06-definitions/06-9-settlement-instruction" text:style-name="Internet_20_link" text:visited-style-name="Visited_20_Internet_20_Link">Settlement Instruction</text:a>
      <text:a xlink:type="simple" xlink:href="https://wiki.didosolutions.com/fxdemo/06-part/06-definitions/06-10-non-performance-indicator" text:style-name="Internet_20_link" text:visited-style-name="Visited_20_Internet_20_Link">Non-Performance Indicator</text:a>
      <text:a xlink:type="simple" xlink:href="https://wiki.didosolutions.com/fxdemo/06-part/06-definitions/06-11-competitive-substitution" text:style-name="Internet_20_link" text:visited-style-name="Visited_20_Internet_20_Link">Competitive Substitution</text:a>
      <text:a xlink:type="simple" xlink:href="https://wiki.didosolutions.com/fxdemo/06-part/06-definitions/06-12-content-minimisation" text:style-name="Internet_20_link" text:visited-style-name="Visited_20_Internet_20_Link">Content Minimization</text:a>
      <text:a xlink:type="simple" xlink:href="https://wiki.didosolutions.com/fxdemo/06-part/06-definitions/06-13-under-compliance" text:style-name="Internet_20_link" text:visited-style-name="Visited_20_Internet_20_Link">Under-Compliance</text:a>
      <text:a xlink:type="simple" xlink:href="https://wiki.didosolutions.com/fxdemo/06-part/07-relationship-to-existing-fx-pricing/start" text:style-name="Internet_20_link" text:visited-style-name="Visited_20_Internet_20_Link">6. Relationship to Existing FX Pricing</text:a>
      <text:a xlink:type="simple" xlink:href="https://wiki.didosolutions.com/fxdemo/06-part/08-relationship-to-other-architectural-planes/start" text:style-name="Internet_20_link" text:visited-style-name="Visited_20_Internet_20_Link">7. Relationship to Other Architectural Planes</text:a>
      <text:a xlink:type="simple" xlink:href="https://wiki.didosolutions.com/fxdemo/06-part/09-information-minimisation/start" text:style-name="Internet_20_link" text:visited-style-name="Visited_20_Internet_20_Link">8. Information Minimization</text:a>
      <text:a xlink:type="simple" xlink:href="https://wiki.didosolutions.com/fxdemo/06-part/09-information-minimisation/09-1-information-minimisation-requirements" text:style-name="Internet_20_link" text:visited-style-name="Visited_20_Internet_20_Link">8.1 Information Minimization Requirements</text:a>
      <text:a xlink:type="simple" xlink:href="https://wiki.didosolutions.com/fxdemo/06-part/09-information-minimisation/09-2-minimum-cost-relevant-information" text:style-name="Internet_20_link" text:visited-style-name="Visited_20_Internet_20_Link">8.2 Minimum Cost-Relevant Information</text:a>
      <text:a xlink:type="simple" xlink:href="https://wiki.didosolutions.com/fxdemo/06-part/09-information-minimisation/09-3-protected-information" text:style-name="Internet_20_link" text:visited-style-name="Visited_20_Internet_20_Link">8.3 Protected Information</text:a>
      <text:a xlink:type="simple" xlink:href="https://wiki.didosolutions.com/fxdemo/06-part/10-operating-model/start" text:style-name="Internet_20_link" text:visited-style-name="Visited_20_Internet_20_Link">9. Operating Model</text:a>
      <text:a xlink:type="simple" xlink:href="https://wiki.didosolutions.com/fxdemo/06-part/10-operating-model/10-1-core-concepts/start" text:style-name="Internet_20_link" text:visited-style-name="Visited_20_Internet_20_Link">9.1 Core Concepts</text:a>
      <text:a xlink:type="simple" xlink:href="https://wiki.didosolutions.com/fxdemo/06-part/10-operating-model/10-2-chargeable-work-types/start" text:style-name="Internet_20_link" text:visited-style-name="Visited_20_Internet_20_Link">9.2 Chargeable Work Types</text:a>
      <text:a xlink:type="simple" xlink:href="https://wiki.didosolutions.com/fxdemo/06-part/10-operating-model/10-2-chargeable-work-types/start/start" text:style-name="Internet_20_link" text:visited-style-name="Visited_20_Internet_20_Link">9.3 Competition and Provider Substitution</text:a>
      <text:a xlink:type="simple" xlink:href="https://wiki.didosolutions.com/fxdemo/06-part/10-operating-model/10-4-accounting-basis/start" text:style-name="Internet_20_link" text:visited-style-name="Visited_20_Internet_20_Link">9.4 Accounting Basis</text:a>
      <text:a xlink:type="simple" xlink:href="https://wiki.didosolutions.com/fxdemo/06-part/10-operating-model/10-5-non-performance-visibility/start" text:style-name="Internet_20_link" text:visited-style-name="Visited_20_Internet_20_Link">9.5 Non-Performance Visibility</text:a>
      <text:a xlink:type="simple" xlink:href="https://wiki.didosolutions.com/fxdemo/06-part/11-fx-demo-application/start" text:style-name="Internet_20_link" text:visited-style-name="Visited_20_Internet_20_Link">10. FX Demo Application</text:a>
      <text:a xlink:type="simple" xlink:href="https://wiki.didosolutions.com/fxdemo/06-part/11-fx-demo-application/11-1-use-case/start" text:style-name="Internet_20_link" text:visited-style-name="Visited_20_Internet_20_Link">10.1 Use Case</text:a>
      <text:a xlink:type="simple" xlink:href="https://wiki.didosolutions.com/fxdemo/06-part/11-fx-demo-application/11-2-conceptual-flow/start" text:style-name="Internet_20_link" text:visited-style-name="Visited_20_Internet_20_Link">10.2 Conceptual Flow</text:a>
      <text:a xlink:type="simple" xlink:href="https://wiki.didosolutions.com/fxdemo/06-part/12-platform-independent-model-view/start" text:style-name="Internet_20_link" text:visited-style-name="Visited_20_Internet_20_Link">11. Platform-Independent Model View</text:a>
      <text:a xlink:type="simple" xlink:href="https://wiki.didosolutions.com/fxdemo/06-part/13-platform-specific-mapping/start" text:style-name="Internet_20_link" text:visited-style-name="Visited_20_Internet_20_Link">12. Platform-Specific Mapping</text:a>
      <text:a xlink:type="simple" xlink:href="https://wiki.didosolutions.com/fxdemo/06-part/14-phase-0-and-later-phase-treatment/start" text:style-name="Internet_20_link" text:visited-style-name="Visited_20_Internet_20_Link">13. Phase 0 and Later-Phase Treatment</text:a>
      <text:a xlink:type="simple" xlink:href="https://wiki.didosolutions.com/fxdemo/06-part/15-minimum-demonstration-profile/start" text:style-name="Internet_20_link" text:visited-style-name="Visited_20_Internet_20_Link">14. Minimum Demonstration Profile</text:a>
      <text:a xlink:type="simple" xlink:href="https://wiki.didosolutions.com/fxdemo/06-part/16-governance-requirements/start" text:style-name="Internet_20_link" text:visited-style-name="Visited_20_Internet_20_Link">15. Governance Requirements</text:a>
      <text:a xlink:type="simple" xlink:href="https://wiki.didosolutions.com/fxdemo/06-part/17-open-issues/start" text:style-name="Internet_20_link" text:visited-style-name="Visited_20_Internet_20_Link">16. Open Issues</text:a>
      <text:a xlink:type="simple" xlink:href="https://wiki.didosolutions.com/fxdemo/06-part/18-summary/start" text:style-name="Internet_20_link" text:visited-style-name="Visited_20_Internet_20_Link">17. Summ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8:46</meta:creation-date>
    <dc:creator>Generated</dc:creator>
    <dc:date>2026-08-24T02::08:46</dc:date>
    <dc:language>en-US</dc:language>
    <meta:editing-cycles>1</meta:editing-cycles>
    <meta:editing-duration>PT0S</meta:editing-duration>
    <dc:title>fxdemo:06-part:start</dc:title>
  </office:meta>
</office:document-meta>
</file>