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18-summary:start"/><text:bookmark-start text:name="__RefHeading___summary_1"/><text:bookmark-start text:name="summary"/>17. Summary<text:bookmark-end text:name="__RefHeading___summary_1"/><text:bookmark-end text:name="summary"/></text:h>
      <text:p text:style-name="Text_20_body"><text:a xlink:type="simple" xlink:href="https://wiki.didosolutions.com/fxdemo/06-part/start" text:style-name="Internet_20_link" text:visited-style-name="Visited_20_Internet_20_Link"> Go to Top</text:a></text:p>
      <text:p text:style-name="Text_20_body">The Cost Recovery, Compensation, and Settlement Plane makes governed financial processing economically observable.</text:p>
      <text:p text:style-name="Text_20_body">It exposes the cost of assurance without exposing unnecessary transaction detail. It compensates Nodes for qualified work, supports competition among compliant implementations, integrates with ordinary accounting systems, and makes missing due diligence visible.</text:p>
      <text:p text:style-name="Text_20_body">The plane strengthens the FX Demo because it shows that trustworthy distributed financial infrastructure requires not only data movement, policy enforcement, and evidence capture, but also accountable economic support for the governed work that makes the system trustworth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09:01</meta:creation-date>
    <dc:creator>Generated</dc:creator>
    <dc:date>2026-08-22T15::09:01</dc:date>
    <dc:language>en-US</dc:language>
    <meta:editing-cycles>1</meta:editing-cycles>
    <meta:editing-duration>PT0S</meta:editing-duration>
    <dc:title>fxdemo:06-part:18-summary:start</dc:title>
  </office:meta>
</office:document-meta>
</file>