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7-open-issues:start"/><text:bookmark-start text:name="__RefHeading___open_issues_1"/><text:bookmark-start text:name="open_issues"/>16. Open Issues<text:bookmark-end text:name="__RefHeading___open_issues_1"/><text:bookmark-end text:name="open_issues"/></text:h>
      <text:p text:style-name="Text_20_body"><text:a xlink:type="simple" xlink:href="https://wiki.didosolutions.com/fxdemo/06-part/start" text:style-name="Internet_20_link" text:visited-style-name="Visited_20_Internet_20_Link"> Go to Top</text:a></text:p>
      <text:p text:style-name="Text_20_body">The FX Demo shall resolve the following open issues before implementation:
Naming of the final plane</text:p>
      <text:p text:style-name="Text_20_body">Minimum IDL structure for work recordsRelationship between cost topics and provenance topicsTreatment of persistence and retention chargesMock cost-rule formatMock accounting output formatProvider Qualification ModelException handling for missing evidenceJurisdictional visibility rulesWhether Phase 0 includes placeholders only or a simple stu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7:51</meta:creation-date>
    <dc:creator>Generated</dc:creator>
    <dc:date>2026-08-22T13::27:51</dc:date>
    <dc:language>en-US</dc:language>
    <meta:editing-cycles>1</meta:editing-cycles>
    <meta:editing-duration>PT0S</meta:editing-duration>
    <dc:title>fxdemo:06-part:17-open-issues:start</dc:title>
  </office:meta>
</office:document-meta>
</file>