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16-governance-requirements:start"/><text:bookmark-start text:name="__RefHeading___governance_requirements_1"/><text:bookmark-start text:name="governance_requirements"/>15. Governance Requirements<text:bookmark-end text:name="__RefHeading___governance_requirements_1"/><text:bookmark-end text:name="governance_requirements"/></text:h>
      <text:p text:style-name="Text_20_body"><text:a xlink:type="simple" xlink:href="https://wiki.didosolutions.com/fxdemo/06-part/start" text:style-name="Internet_20_link" text:visited-style-name="Visited_20_Internet_20_Link"> Go to Top</text:a></text:p>
      <text:p text:style-name="Text_20_body">The <text:a xlink:type="simple" xlink:href="https://wiki.didosolutions.com/dido/99_annexes/annex-b-terms-and-definitions/c/cost_recovery_compensation_and_settlement_plane" text:style-name="Internet_20_link" text:visited-style-name="Visited_20_Internet_20_Link">Cost Recovery, Compensation, and Settlement Plane</text:a> SHALL support evidence-linked cost attribution.The plane SHALL support compensation only for governed work performed by <text:a xlink:type="simple" xlink:href="https://wiki.didosolutions.com/dido/99_annexes/annex-b-terms-and-definitions/q/qualified_node" text:style-name="Internet_20_link" text:visited-style-name="Visited_20_Internet_20_Link"> Qualified Nodes].
  * The plane SHALL link each compensation claim to at least one work record, obligation reference, cost rule, and evidence reference.
  * The plane SHALL support [[fxdemo:99_part_annexes:annex-b-terms-and-definitions:n:non-performance_indicator</text:a> for the detection when policy requires work and no evidence reference exists.The plane SHALL support <text:a xlink:type="simple" xlink:href="https://wiki.didosolutions.com/fxdemo/06-part/09-information-minimization/start" text:style-name="Internet_20_link" text:visited-style-name="Visited_20_Internet_20_Link">09-information-minimization</text:a>.The plane SHALL support jurisdictional and organizational constraints on cost visibility.The plane SHALL support ordinary accounting treatment.The plane SHALL not require blockchain, tokenisation, or speculative payment mechanisms.The plane SHALL not expose full transaction content unless policy explicitly authorizes that expos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4:04</meta:creation-date>
    <dc:creator>Generated</dc:creator>
    <dc:date>2026-08-24T02::54:04</dc:date>
    <dc:language>en-US</dc:language>
    <meta:editing-cycles>1</meta:editing-cycles>
    <meta:editing-duration>PT0S</meta:editing-duration>
    <dc:title>fxdemo:06-part:16-governance-requirements:start</dc:title>
  </office:meta>
</office:document-meta>
</file>