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5-minimum-demonstration-profile:start"/><text:bookmark-start text:name="__RefHeading___minimum_demonstration_profile_1"/><text:bookmark-start text:name="minimum_demonstration_profile"/>14. Minimum Demonstration Profile<text:bookmark-end text:name="__RefHeading___minimum_demonstration_profile_1"/><text:bookmark-end text:name="minimum_demonstration_profile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A minimum FX Demo profile should demonstrate at least:</text:p>
      <text:p text:style-name="Text_20_body">Two <text:a xlink:type="simple" xlink:href="https://wiki.didosolutions.com/fxdemo/99_part_annexes/annex-b-terms-and-definitions/c/chargeable_work_unit" text:style-name="Internet_20_link" text:visited-style-name="Visited_20_Internet_20_Link">chargeable_work_unit</text:a> typesTwo <text:a xlink:type="simple" xlink:href="https://wiki.didosolutions.com/fxdemo/99_part_annexes/annex-b-terms-and-definitions/q/qualified_node" text:style-name="Internet_20_link" text:visited-style-name="Visited_20_Internet_20_Link">qualified_node</text:a>One evidence-linked <text:a xlink:type="simple" xlink:href="https://wiki.didosolutions.com/fxdemo/99_part_annexes/annex-b-terms-and-definitions/w/work_performed_event" text:style-name="Internet_20_link" text:visited-style-name="Visited_20_Internet_20_Link">work_performed_event</text:a>One mock <text:a xlink:type="simple" xlink:href="https://wiki.didosolutions.com/fxdemo/99_part_annexes/annex-b-terms-and-definitions/c/compensation_claim" text:style-name="Internet_20_link" text:visited-style-name="Visited_20_Internet_20_Link">compensation_claim</text:a>One mock <text:a xlink:type="simple" xlink:href="https://wiki.didosolutions.com/fxdemo/99_part_annexes/annex-b-terms-and-definitions/s/settlement_instruction" text:style-name="Internet_20_link" text:visited-style-name="Visited_20_Internet_20_Link">settlement_instruction</text:a>One persistence or retention cost recordOne <text:a xlink:type="simple" xlink:href="https://wiki.didosolutions.com/fxdemo/99_part_annexes/annex-b-terms-and-definitions/n/non-performance_indicator" text:style-name="Internet_20_link" text:visited-style-name="Visited_20_Internet_20_Link">non-performance_indicator</text:a>One example where a lower-cost provider remains <text:a xlink:type="simple" xlink:href="https://wiki.didosolutions.com/fxdemo/99_part_annexes/annex-b-terms-and-definitions/u/under-compliance" text:style-name="Internet_20_link" text:visited-style-name="Visited_20_Internet_20_Link">under-compliance</text:a>One example where a lower apparent cost reflects missing <text:a xlink:type="simple" xlink:href="https://wiki.didosolutions.com/fxdemo/99_part_annexes/annex-b-terms-and-definitions/e/evidence" text:style-name="Internet_20_link" text:visited-style-name="Visited_20_Internet_20_Link">evide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51:55</meta:creation-date>
    <dc:creator>Generated</dc:creator>
    <dc:date>2026-08-24T10::51:55</dc:date>
    <dc:language>en-US</dc:language>
    <meta:editing-cycles>1</meta:editing-cycles>
    <meta:editing-duration>PT0S</meta:editing-duration>
    <dc:title>fxdemo:06-part:15-minimum-demonstration-profile:start</dc:title>
  </office:meta>
</office:document-meta>
</file>