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14-phase-0-and-later-phase-treatment:start"/><text:bookmark-start text:name="__RefHeading___phase_0_and_later-phase_treatment_1"/><text:bookmark-start text:name="phase_0_and_later-phase_treatment"/>13. Phase 0 and Later-Phase Treatment<text:bookmark-end text:name="__RefHeading___phase_0_and_later-phase_treatment_1"/><text:bookmark-end text:name="phase_0_and_later-phase_treatment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Phase 0 may include only placeholders for this plane. Phase 0 does not need to implement real billing, settlement, accounting integration, or provider competition.
A later demo phase may introduce:</text:p>
      <text:p text:style-name="Text_20_body">Mock cost rulesMock provider qualification recordsMock compensation claimsMock settlement instructionsPersistence cost recordsEvidence-linked work recordsNon-performance alertsProvider substitution scenariosThe first implementation objective should demonstrate the architectural pattern rather than commercial completen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14</meta:creation-date>
    <dc:creator>Generated</dc:creator>
    <dc:date>2026-08-22T12::41:14</dc:date>
    <dc:language>en-US</dc:language>
    <meta:editing-cycles>1</meta:editing-cycles>
    <meta:editing-duration>PT0S</meta:editing-duration>
    <dc:title>fxdemo:06-part:14-phase-0-and-later-phase-treatment:start</dc:title>
  </office:meta>
</office:document-meta>
</file>