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13-platform-specific-mapping:start"/><text:bookmark-start text:name="__RefHeading___platform-specific_mapping_1"/><text:bookmark-start text:name="platform-specific_mapping"/>12. Platform-Specific Mapping<text:bookmark-end text:name="__RefHeading___platform-specific_mapping_1"/><text:bookmark-end text:name="platform-specific_mapping"/></text:h>
      <text:p text:style-name="Text_20_body"><text:a xlink:type="simple" xlink:href="https://wiki.didosolutions.com/fxdemo/06-part/start" text:style-name="Internet_20_link" text:visited-style-name="Visited_20_Internet_20_Link"> Go to Top</text:a></text:p>
      <text:p text:style-name="Text_20_body">At the PSM level, the DDS implementation may represent the plane through topics and IDL types.
Candidate topics include the items in Table 1:</text:p>
      <text:p text:style-name="Text_20_body">Table 12-1: Candidate DDS topics for the Cost Recovery, Compensation, and Settlement Plan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Purpose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t.Work.Performed</text:span> </text:p>
          </table:table-cell>
          <table:table-cell office:value-type="string" table:style-name="tablecell">
            <text:p text:style-name="tablealignleft"> Records governed work performed by a Node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t.Work.Evidence</text:span> </text:p>
          </table:table-cell>
          <table:table-cell office:value-type="string" table:style-name="tablecell">
            <text:p text:style-name="tablealignleft"> Links work records to evidence references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t.Provider.Qualification</text:span> </text:p>
          </table:table-cell>
          <table:table-cell office:value-type="string" table:style-name="tablecell">
            <text:p text:style-name="tablealignleft"> Records which Nodes may perform which work types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t.Compensation.Claim</text:span> </text:p>
          </table:table-cell>
          <table:table-cell office:value-type="string" table:style-name="tablecell">
            <text:p text:style-name="tablealignleft"> Publishes compensation claims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t.Settlement.Instruction</text:span> </text:p>
          </table:table-cell>
          <table:table-cell office:value-type="string" table:style-name="tablecell">
            <text:p text:style-name="tablealignleft"> Publishes accounting or settlement instructions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t.NonPerformance.Alert</text:span> </text:p>
          </table:table-cell>
          <table:table-cell office:value-type="string" table:style-name="tablecell">
            <text:p text:style-name="tablealignleft"> Reports required work without required evidence </text:p>
          </table:table-cell>
        </table:table-row>
        <table:table-row>
          <table:table-cell office:value-type="string" table:style-name="tablecell">
            <text:p text:style-name="tablealignleft"> <text:span text:style-name="Source_20_Text">Cost.Rule.Version</text:span> </text:p>
          </table:table-cell>
          <table:table-cell office:value-type="string" table:style-name="tablecell">
            <text:p text:style-name="tablealignleft"> Publishes the applicable version of cost rules </text:p>
          </table:table-cell>
        </table:table-row>
      </table:table>
      <text:p text:style-name="Text_20_body">These topics shall use governed identifiers, policy references, evidence references, and classification metadata. They shall not contain full transaction payloads unless a specific policy authorises that expos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8:10</meta:creation-date>
    <dc:creator>Generated</dc:creator>
    <dc:date>2026-08-24T03::38:10</dc:date>
    <dc:language>en-US</dc:language>
    <meta:editing-cycles>1</meta:editing-cycles>
    <meta:editing-duration>PT0S</meta:editing-duration>
    <dc:title>fxdemo:06-part:13-platform-specific-mapping:start</dc:title>
  </office:meta>
</office:document-meta>
</file>