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1-fx-demo-application:start"/><text:bookmark-start text:name="__RefHeading___fx_demo_application_1"/><text:bookmark-start text:name="fx_demo_application"/>10. FX Demo Application<text:bookmark-end text:name="__RefHeading___fx_demo_application_1"/><text:bookmark-end text:name="fx_demo_application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The FX Demo applies the <text:a xlink:type="simple" xlink:href="https://wiki.didosolutions.com/fxdemo/99_part_annexes/annex-b-terms-and-definitions/c/cost_recovery_compensation_and_settlement_plane" text:style-name="Internet_20_link" text:visited-style-name="Visited_20_Internet_20_Link">cost_recovery_compensation_and_settlement_plane</text:a> Plane to a governed foreign-exchange processing scenario. The demo shows how economic accountability connects to work attribution, policy obligations, <text:a xlink:type="simple" xlink:href="https://wiki.didosolutions.com/fxdemo/99_part_annexes/annex-b-terms-and-definitions/e/evidence" text:style-name="Internet_20_link" text:visited-style-name="Visited_20_Internet_20_Link">evidence</text:a> references, provider qualification, cost rules, and settlement outcomes.</text:p>
      <text:p text:style-name="Text_20_body">The demo does not implement production billing, payment execution, tax treatment, or legal settlement. It demonstrates the architectural pattern for evidence-linked cost attribution and shows how the plane separates efficient compliant processing from under-compliance.</text:p>
      <text:a xlink:type="simple" xlink:href="https://wiki.didosolutions.com/fxdemo/06-part/11-fx-demo-application/11-1-use-case/start" text:style-name="Internet_20_link" text:visited-style-name="Visited_20_Internet_20_Link">10.1 Use Case</text:a>
      <text:a xlink:type="simple" xlink:href="https://wiki.didosolutions.com/fxdemo/06-part/11-fx-demo-application/11-2-conceptual-flow/start" text:style-name="Internet_20_link" text:visited-style-name="Visited_20_Internet_20_Link">10.2 Conceptual Flo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39</meta:creation-date>
    <dc:creator>Generated</dc:creator>
    <dc:date>2026-08-24T07::22:39</dc:date>
    <dc:language>en-US</dc:language>
    <meta:editing-cycles>1</meta:editing-cycles>
    <meta:editing-duration>PT0S</meta:editing-duration>
    <dc:title>fxdemo:06-part:11-fx-demo-application:start</dc:title>
  </office:meta>
</office:document-meta>
</file>