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6-part:11-fx-demo-application:11-2-conceptual-flow:start"/><text:bookmark-start text:name="__RefHeading___conceptual_flow_1"/><text:bookmark-start text:name="conceptual_flow"/>10.2 Conceptual Flow<text:bookmark-end text:name="__RefHeading___conceptual_flow_1"/><text:bookmark-end text:name="conceptual_flow"/></text:h>
      <text:p text:style-name="Text_20_body"><text:a xlink:type="simple" xlink:href="https://wiki.didosolutions.com/fxdemo/06-part/11-fx-demo-application/start" text:style-name="Internet_20_link" text:visited-style-name="Visited_20_Internet_20_Link"> Return to FX Demo Application</text:a></text:p>
      <text:p text:style-name="Text_20_body">The FX Demo uses the following conceptual flow.</text:p>
      <text:p text:style-name="Text_20_body">An FX transaction enters the demo environment.The Policy and Release Plane identifies the governed work required for the transaction.<text:a xlink:type="simple" xlink:href="https://wiki.didosolutions.com/dido/99_annexes/annex-b-terms-and-definitions/q/qualified_node" text:style-name="Internet_20_link" text:visited-style-name="Visited_20_Internet_20_Link"> Qualified Nodes</text:a> perform the required governed work.Each Qualified Node records a Work Performed Event.Each <text:a xlink:type="simple" xlink:href="https://wiki.didosolutions.com/dido/99_annexes/annex-b-terms-and-definitions/w/work_performed_event" text:style-name="Internet_20_link" text:visited-style-name="Visited_20_Internet_20_Link">Work Performed Event</text:a> links to a <text:a xlink:type="simple" xlink:href="https://wiki.didosolutions.com/dido/99_annexes/annex-b-terms-and-definitions/c/chargeable_work_unit" text:style-name="Internet_20_link" text:visited-style-name="Visited_20_Internet_20_Link">Chargeable Work Unit</text:a>, an applicable obligation, an Evidence Reference, a Qualified Node, and a <text:a xlink:type="simple" xlink:href="https://wiki.didosolutions.com/dido/99_annexes/annex-b-terms-and-definitions/q/qualified_service_provider" text:style-name="Internet_20_link" text:visited-style-name="Visited_20_Internet_20_Link">Qualified Service Provider</text:a>.The Persistence and Evidence Plane retains the evidence needed to support audit, replay, review, and settlement.The <text:a xlink:type="simple" xlink:href="https://wiki.didosolutions.com/dido/99_annexes/annex-b-terms-and-definitions/c/cost_recovery_compensation_and_settlement_plane" text:style-name="Internet_20_link" text:visited-style-name="Visited_20_Internet_20_Link">Cost Recovery, Compensation, and Settlement Plane</text:a>applies the relevant <text:a xlink:type="simple" xlink:href="https://wiki.didosolutions.com/dido/99_annexes/annex-b-terms-and-definitions/c/cost_rule" text:style-name="Internet_20_link" text:visited-style-name="Visited_20_Internet_20_Link"> Cost Rules</text:a> to the evidence-linked work records.The plane produces <text:a xlink:type="simple" xlink:href="https://wiki.didosolutions.com/dido/99_annexes/annex-b-terms-and-definitions/c/compensation_claim" text:style-name="Internet_20_link" text:visited-style-name="Visited_20_Internet_20_Link">Compensation Claim</text:a>, chargeback records, reimbursement records, or <text:a xlink:type="simple" xlink:href="https://wiki.didosolutions.com/dido/99_annexes/annex-b-terms-and-definitions/s/settlement_instruction" text:style-name="Internet_20_link" text:visited-style-name="Visited_20_Internet_20_Link">Settlement Instruction</text:a>.The plane identifies missing evidence for required governed work through <text:a xlink:type="simple" xlink:href="https://wiki.didosolutions.com/dido/99_annexes/annex-b-terms-and-definitions/n/non-performance_indicator" text:style-name="Internet_20_link" text:visited-style-name="Visited_20_Internet_20_Link"> Non-Performance Indicators</text:a>.Accounting, governance, audit, regulatory, contractual, or remediation processes act on the resulting records according to their own authority.This flow shows how the FX Demo prices governed work without inspecting unnecessary business content. It also shows how the architecture distinguishes compliant cost efficiency from apparent savings caused by missing work, incomplete evidence, or avoided obligation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4::32:54</meta:creation-date>
    <dc:creator>Generated</dc:creator>
    <dc:date>2026-08-24T04::32:54</dc:date>
    <dc:language>en-US</dc:language>
    <meta:editing-cycles>1</meta:editing-cycles>
    <meta:editing-duration>PT0S</meta:editing-duration>
    <dc:title>fxdemo:06-part:11-fx-demo-application:11-2-conceptual-flow:start</dc:title>
  </office:meta>
</office:document-meta>
</file>