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1-fx-demo-application:11-1-use-case:start"/><text:bookmark-start text:name="__RefHeading___use_case_1"/><text:bookmark-start text:name="use_case"/>10.1 Use Case<text:bookmark-end text:name="__RefHeading___use_case_1"/><text:bookmark-end text:name="use_case"/></text:h>
      <text:p text:style-name="Text_20_body"><text:a xlink:type="simple" xlink:href="https://wiki.didosolutions.com/fxdemo/06-part/11-fx-demo-application/start" text:style-name="Internet_20_link" text:visited-style-name="Visited_20_Internet_20_Link"> Return to FX Demo Application</text:a></text:p>
      <text:p text:style-name="Text_20_body">An FX transaction enters the demo environment and triggers governed processing across several qualified Nodes. The transaction requires validation, semantic interpretation, fraud screening, anti-money-laundering review, sanctions checking, policy evaluation, persistence, and evidence retention.</text:p>
      <text:p text:style-name="Text_20_body">Each <text:a xlink:type="simple" xlink:href="https://wiki.didosolutions.com/dido/99_annexes/annex-b-terms-and-definitions/q/qualified_node" text:style-name="Internet_20_link" text:visited-style-name="Visited_20_Internet_20_Link">Qualified Node</text:a> performs its assigned governed function and records a <text:a xlink:type="simple" xlink:href="https://wiki.didosolutions.com/dido/99_annexes/annex-b-terms-and-definitions/w/work_performed_event" text:style-name="Internet_20_link" text:visited-style-name="Visited_20_Internet_20_Link">Work Performed Event</text:a>. Each Work Performed Event identifies the work type, the applicable obligation, the performing <text:a xlink:type="simple" xlink:href="https://wiki.didosolutions.com/dido/99_annexes/annex-b-terms-and-definitions/n/financial_node" text:style-name="Internet_20_link" text:visited-style-name="Visited_20_Internet_20_Link">financial_node</text:a>, the <text:a xlink:type="simple" xlink:href="https://wiki.didosolutions.com/dido/99_annexes/annex-b-terms-and-definitions/q/qualified_service_provider" text:style-name="Internet_20_link" text:visited-style-name="Visited_20_Internet_20_Link">Qualified Service Provider</text:a>, the <text:a xlink:type="simple" xlink:href="https://wiki.didosolutions.com/dido/99_annexes/annex-b-terms-and-definitions/c/chargeable_work_unit" text:style-name="Internet_20_link" text:visited-style-name="Visited_20_Internet_20_Link">Chargeable Work Unit</text:a>, and the <text:a xlink:type="simple" xlink:href="https://wiki.didosolutions.com/dido/99_annexes/annex-b-terms-and-definitions/e/evidence" text:style-name="Internet_20_link" text:visited-style-name="Visited_20_Internet_20_Link">Evidence</text:a> Reference. The event does not expose full transaction payloads, detailed compliance findings, regulated data, or confidential business content to the cost plane.</text:p>
      <text:p text:style-name="Text_20_body">The <text:a xlink:type="simple" xlink:href="https://wiki.didosolutions.com/dido/99_annexes/annex-b-terms-and-definitions/c/cost_recovery_compensation_and_settlement_plane" text:style-name="Internet_20_link" text:visited-style-name="Visited_20_Internet_20_Link">Cost Recovery, Compensation, and Settlement Plane</text:a> receives the cost-relevant records and applies the relevant Cost Rules. The plane produces an demonstration <text:a xlink:type="simple" xlink:href="https://wiki.didosolutions.com/dido/99_annexes/annex-b-terms-and-definitions/c/compensation_claim" text:style-name="Internet_20_link" text:visited-style-name="Visited_20_Internet_20_Link">Compensation Claim</text:a>, chargeback records, reimbursement records, or <text:a xlink:type="simple" xlink:href="https://wiki.didosolutions.com/dido/99_annexes/annex-b-terms-and-definitions/s/settlement_instruction" text:style-name="Internet_20_link" text:visited-style-name="Visited_20_Internet_20_Link">Settlement Instruction</text:a>, depending on the demo scenario.</text:p>
      <text:p text:style-name="Text_20_body">The use case also demonstrates provider comparison. Two Qualified Nodes offer the same governed function under the same interface, semantic model, policy obligation, evidence requirement, security requirement, residency constraint, sovereignty constraint, operational expectation, and service-level context. The demo compares the cost records and shows lower-cost compliant processing when both providers satisfy the same obligations and produce the required evidence.</text:p>
      <text:p text:style-name="Text_20_body">The use case also demonstrates a lack of assurance. When a required work record or evidence reference does not exist, the Cost Recovery, Compensation, and Settlement Plane records a performance indicator. The indicator identifies an evidence gap for required governance work and supports review, remediation, audit, or governance esca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2:11</meta:creation-date>
    <dc:creator>Generated</dc:creator>
    <dc:date>2026-08-24T09::52:11</dc:date>
    <dc:language>en-US</dc:language>
    <meta:editing-cycles>1</meta:editing-cycles>
    <meta:editing-duration>PT0S</meta:editing-duration>
    <dc:title>fxdemo:06-part:11-fx-demo-application:11-1-use-case:start</dc:title>
  </office:meta>
</office:document-meta>
</file>