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10-operating-model:10-5-non-performance-visibility:start"/><text:bookmark-start text:name="__RefHeading___non-performance_visibility_1"/><text:bookmark-start text:name="non-performance_visibility"/>9.5 Non-Performance Visibility<text:bookmark-end text:name="__RefHeading___non-performance_visibility_1"/><text:bookmark-end text:name="non-performance_visibility"/></text:h>
      <text:p text:style-name="Text_20_body"><text:a xlink:type="simple" xlink:href="https://wiki.didosolutions.com/fxdemo/06-part/10-operating-model/start" text:style-name="Internet_20_link" text:visited-style-name="Visited_20_Internet_20_Link"> Return to Operating Model</text:a></text:p>
      <text:p text:style-name="Text_20_body">The Cost Recovery, Compensation, and Settlement Plane makes missing assurance visible by comparing required governed work with available work records and evidence references.</text:p>
      <text:p text:style-name="Text_20_body">A Non-Performance Indicator identifies an evidence gap for required governed work. It does not conclude that misconduct occurred. Review, remediation, audit, contractual, regulatory, or governance processes determine the cause and consequence of the gap.</text:p>
      <text:p text:style-name="Text_20_body">Examples of non-performance visibility include:</text:p>
      <text:p text:style-name="Text_20_body">Anti-money-laundering screening is required, but no evidence reference exists.Sanctions screening required, but no evidence reference exists.Fraud screening is required, but no evidence reference exists.Persistence required, but no retention record exists.Authorised release required, but no release package evidence exists.Replay support is required, but no replayable evidence exists.Non-performance visibility supports the core architectural distinction between low-cost compliant processing and under-compliance. The architecture values efficiency only when evidence demonstrates that the required governed work occurred.
Here is Section 10: FX Demo Application, with 10.1 Use Case and 10.2 Conceptual Fl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2:21</meta:creation-date>
    <dc:creator>Generated</dc:creator>
    <dc:date>2026-08-23T22::02:21</dc:date>
    <dc:language>en-US</dc:language>
    <meta:editing-cycles>1</meta:editing-cycles>
    <meta:editing-duration>PT0S</meta:editing-duration>
    <dc:title>fxdemo:06-part:10-operating-model:10-5-non-performance-visibility:start</dc:title>
  </office:meta>
</office:document-meta>
</file>