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10-operating-model:10-4-accounting-basis:start"/><text:bookmark-start text:name="__RefHeading___competition_and_provider_substitution_1"/><text:bookmark-start text:name="competition_and_provider_substitution"/>9.3 Competition and Provider Substitution<text:bookmark-end text:name="__RefHeading___competition_and_provider_substitution_1"/><text:bookmark-end text:name="competition_and_provider_substitution"/></text:h>
      <text:p text:style-name="Text_20_body"><text:a xlink:type="simple" xlink:href="https://wiki.didosolutions.com/fxdemo/06-part/10-operating-model/start" text:style-name="Internet_20_link" text:visited-style-name="Visited_20_Internet_20_Link"> Return to Operating Model</text:a></text:p>
      <text:p text:style-name="Text_20_body">The <text:a xlink:type="simple" xlink:href="https://wiki.didosolutions.com/fxdemo/99_part_annexes/annex-b-terms-and-definitions/c/cost_recovery_compensation_and_settlement_plane" text:style-name="Internet_20_link" text:visited-style-name="Visited_20_Internet_20_Link">cost_recovery_compensation_and_settlement_plane</text:a> supports competition among qualified Nodes and qualified service providers. Competition applies only where providers perform equivalent governed work under equivalent obligations.</text:p>
      <text:p text:style-name="Text_20_body">A substitute <text:a xlink:type="simple" xlink:href="https://wiki.didosolutions.com/fxdemo/99_part_annexes/annex-b-terms-and-definitions/n/node" text:style-name="Internet_20_link" text:visited-style-name="Visited_20_Internet_20_Link">node</text:a> needs the same applicable interface, semantic model, policy obligation, evidence requirement, security requirement, residency constraint, sovereignty constraint, operational expectation, and service-level context as the Node it replaces.</text:p>
      <text:p text:style-name="Text_20_body">This model supports lower-cost compliant processing without rewarding under-compliance. A lower-cost provider has architectural value only when the provider performs the required governed work and supplies the required evidence.</text:p>
      <text:p text:style-name="Text_20_body">Competitive Substitution also supports resilience and procurement flexibility. The architecture can compare qualified implementations on cost, service level, jurisdictional eligibility, evidence quality, operational performance, and settlement contex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24:32</meta:creation-date>
    <dc:creator>Generated</dc:creator>
    <dc:date>2026-08-24T03::24:32</dc:date>
    <dc:language>en-US</dc:language>
    <meta:editing-cycles>1</meta:editing-cycles>
    <meta:editing-duration>PT0S</meta:editing-duration>
    <dc:title>fxdemo:06-part:10-operating-model:10-4-accounting-basis:start</dc:title>
  </office:meta>
</office:document-meta>
</file>