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10-operating-model:10-1-core-concepts:start"/><text:bookmark-start text:name="__RefHeading___core_concepts_1"/><text:bookmark-start text:name="core_concepts"/>9.1 Core Concepts<text:bookmark-end text:name="__RefHeading___core_concepts_1"/><text:bookmark-end text:name="core_concepts"/></text:h>
      <text:p text:style-name="Text_20_body"><text:a xlink:type="simple" xlink:href="https://wiki.didosolutions.com/fxdemo/06-part/start" text:style-name="Internet_20_link" text:visited-style-name="Visited_20_Internet_20_Link"> Go to Top</text:a></text:p>
      <text:p text:style-name="Text_20_body">The Cost Recovery, Compensation, and Settlement Plane uses a small set of core concepts to support economic accountability.</text:p>
      <text:p text:style-name="Text_20_body">A Chargeable Work Unit identifies a measurable unit of governed work for cost attribution.A Work Performed Event identifies completed governed work.A Qualified Node identifies a Node recognised as eligible to perform a defined governed function.A Qualified Service Provider identifies an accountable participant recognised as eligible to provide one or more governed functions.An Evidence Reference links a record to supporting evidence without exposing the full evidence payload.A Compensation Claim records a request for economic recognition for governed work.A Cost Rule determines economic treatment for governed work.A Settlement Instruction identifies settlement treatment for governed work.A Non-Performance Indicator identifies a lack of evidence for required governed work.Competitive Substitution supports the replacement of one qualified implementation by another qualified implementation for the same governed function.Content Minimisation limits exposed information to the information needed for an assigned purpose.Under-Compliance identifies failure to satisfy an applicable obligation for governed 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40:04</meta:creation-date>
    <dc:creator>Generated</dc:creator>
    <dc:date>2026-08-24T14::40:04</dc:date>
    <dc:language>en-US</dc:language>
    <meta:editing-cycles>1</meta:editing-cycles>
    <meta:editing-duration>PT0S</meta:editing-duration>
    <dc:title>fxdemo:06-part:10-operating-model:10-1-core-concepts:start</dc:title>
  </office:meta>
</office:document-meta>
</file>