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6-part:09-information-minimisation:start"/><text:bookmark-start text:name="__RefHeading___information_minimisation_1"/><text:bookmark-start text:name="information_minimisation"/>8. Information Minimisation<text:bookmark-end text:name="__RefHeading___information_minimisation_1"/><text:bookmark-end text:name="information_minimisation"/></text:h>
      <text:p text:style-name="Text_20_body"><text:a xlink:type="simple" xlink:href="https://wiki.didosolutions.com/fxdemo/06-part/start" text:style-name="Internet_20_link" text:visited-style-name="Visited_20_Internet_20_Link"> Go to Top</text:a></text:p>
      <text:p text:style-name="Text_20_body">The Cost Recovery, Compensation, and Settlement Plane supports costing, billing, chargeback, reimbursement, compensation, and settlement while preserving content minimisation.</text:p>
      <text:a xlink:type="simple" xlink:href="https://wiki.didosolutions.com/fxdemo/06-part/09-information-minimisation/09-1-information-minimisation-requirements/start" text:style-name="Internet_20_link" text:visited-style-name="Visited_20_Internet_20_Link">09-1-information-minimisation-requirements</text:a>
      <text:a xlink:type="simple" xlink:href="https://wiki.didosolutions.com/fxdemo/06-part/09-information-minimisation/09-2-minimum-cost-relevant-information/start" text:style-name="Internet_20_link" text:visited-style-name="Visited_20_Internet_20_Link">09-2-minimum-cost-relevant-information</text:a>
      <text:a xlink:type="simple" xlink:href="https://wiki.didosolutions.com/fxdemo/06-part/09-information-minimisation/09-3-protected-information/start" text:style-name="Internet_20_link" text:visited-style-name="Visited_20_Internet_20_Link">09-3-protected-information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47:18</meta:creation-date>
    <dc:creator>Generated</dc:creator>
    <dc:date>2026-08-23T21::47:18</dc:date>
    <dc:language>en-US</dc:language>
    <meta:editing-cycles>1</meta:editing-cycles>
    <meta:editing-duration>PT0S</meta:editing-duration>
    <dc:title>fxdemo:06-part:09-information-minimisation:start</dc:title>
  </office:meta>
</office:document-meta>
</file>