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09-information-minimisation:09-3-protected-information"/><text:bookmark-start text:name="__RefHeading___protected_information_1"/><text:bookmark-start text:name="protected_information"/>8.3 Protected Information<text:bookmark-end text:name="__RefHeading___protected_information_1"/><text:bookmark-end text:name="protected_information"/></text:h>
      <text:p text:style-name="Text_20_body"><text:a xlink:type="simple" xlink:href="https://wiki.didosolutions.com/fxdemo/06-part/09-information-minimisation/start" text:style-name="Internet_20_link" text:visited-style-name="Visited_20_Internet_20_Link"> Go to Information Minimisation</text:a></text:p>
      <text:p text:style-name="Text_20_body">The plane avoids routine access to protected information, such as:</text:p>
      <text:p text:style-name="Text_20_body">Full counterparty identities.Detailed anti-money-laundering findings.Detailed fraud findings.Sanctions investigation notes.Sensitive policy reasoning.Full evidence payloads.Regulated data content.Confidential business terms beyond the information required for settlement.
The Cost Recovery, Compensation, and Settlement Plane prices the work. It does not inspect the busi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4:09</meta:creation-date>
    <dc:creator>Generated</dc:creator>
    <dc:date>2026-08-23T22::04:09</dc:date>
    <dc:language>en-US</dc:language>
    <meta:editing-cycles>1</meta:editing-cycles>
    <meta:editing-duration>PT0S</meta:editing-duration>
    <dc:title>fxdemo:06-part:09-information-minimisation:09-3-protected-information</dc:title>
  </office:meta>
</office:document-meta>
</file>