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9-information-minimisation:09-2-minimum-cost-relevant-information"/><text:bookmark-start text:name="__RefHeading___minimum_cost-relevant_information_1"/><text:bookmark-start text:name="minimum_cost-relevant_information"/>8.2 Minimum Cost-Relevant Information<text:bookmark-end text:name="__RefHeading___minimum_cost-relevant_information_1"/><text:bookmark-end text:name="minimum_cost-relevant_information"/></text:h>
      <text:p text:style-name="Text_20_body"><text:a xlink:type="simple" xlink:href="https://wiki.didosolutions.com/fxdemo/06-part/09-information-minimisation/start" text:style-name="Internet_20_link" text:visited-style-name="Visited_20_Internet_20_Link"> Go to Information Minimisation</text:a></text:p>
      <text:p text:style-name="Text_20_body">The plane records cost-relevant information such as:</text:p>
      <text:p text:style-name="Text_20_body">Chargeable work unit identifier.Performing Node identifier.Qualified service provider identifier.Work type.Obligation identifier.Policy version identifier.Evidence reference.Transaction reference or pseudonymous transaction reference.Jurisdictional cost category.Data-volume band.Retention duration.Service-level result.Compensation rule identifier.Charge amount or settlement amount.Allocation target.Accounting refer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3:54</meta:creation-date>
    <dc:creator>Generated</dc:creator>
    <dc:date>2026-08-24T02::23:54</dc:date>
    <dc:language>en-US</dc:language>
    <meta:editing-cycles>1</meta:editing-cycles>
    <meta:editing-duration>PT0S</meta:editing-duration>
    <dc:title>fxdemo:06-part:09-information-minimisation:09-2-minimum-cost-relevant-information</dc:title>
  </office:meta>
</office:document-meta>
</file>