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6-part:09-information-minimisation:09-1-information-minimisation-requirements"/><text:bookmark-start text:name="__RefHeading___information_minimisation_requirements_1"/><text:bookmark-start text:name="information_minimisation_requirements"/>8.1 Information Minimisation Requirements<text:bookmark-end text:name="__RefHeading___information_minimisation_requirements_1"/><text:bookmark-end text:name="information_minimisation_requirements"/></text:h>
      <text:p text:style-name="Text_20_body"><text:a xlink:type="simple" xlink:href="https://wiki.didosolutions.com/fxdemo/06-part/09-information-minimisation/start" text:style-name="Internet_20_link" text:visited-style-name="Visited_20_Internet_20_Link"> Go to Information Minimisation</text:a></text:p>
      <text:p text:style-name="Text_20_body">The <text:span text:style-name="Strong_20_Emphasis">Cost Recovery, Compensation, and Settlement Plane</text:span> supports costing, billing, chargeback, reimbursement, compensation, and settlement while preserving content minimisation.</text:p>
      <text:h text:style-name="Heading_20_2" text:outline-level="2"><text:bookmark-start text:name="__RefHeading___requirements_2"/><text:bookmark-start text:name="requirements"/>Requirements<text:bookmark-end text:name="__RefHeading___requirements_2"/><text:bookmark-end text:name="requirements"/></text:h>
      <text:p text:style-name="Text_20_body">The <text:span text:style-name="Strong_20_Emphasis">Cost Recovery, Compensation, and Settlement Plane</text:span> SHALL receive only the minimum information required to attribute, price, audit, and settle governed work.The <text:span text:style-name="Strong_20_Emphasis">Cost Recovery, Compensation, and Settlement Plane</text:span> SHALL use references to obligations, evidence, transactions, providers, and accounting artefacts rather than routine access to protected content.The <text:span text:style-name="Strong_20_Emphasis">Cost Recovery, Compensation, and Settlement Plane</text:span> SHALL NOT require routine access to full transaction payloads, full counterparty identities, detailed anti-money-laundering findings, detailed fraud findings, sanctions investigation notes, sensitive policy reasoning, full evidence payloads, regulated data content, or confidential business terms beyond the information required for settlement.The platform-specific model SHALL define IDL types that capture the minimum cost-relevant information required by the <text:span text:style-name="Strong_20_Emphasis">Cost Recovery, Compensation, and Settlement Plane</text:span>.The IDL types SHALL separate references, classifications, work identifiers, cost context, and settlement context from protected transaction conte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1::31:23</meta:creation-date>
    <dc:creator>Generated</dc:creator>
    <dc:date>2026-08-24T01::31:23</dc:date>
    <dc:language>en-US</dc:language>
    <meta:editing-cycles>1</meta:editing-cycles>
    <meta:editing-duration>PT0S</meta:editing-duration>
    <dc:title>fxdemo:06-part:09-information-minimisation:09-1-information-minimisation-requirements</dc:title>
  </office:meta>
</office:document-meta>
</file>