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6-part:08-relationship-to-other-architectural-planes:start"/><text:bookmark-start text:name="__RefHeading___relationship_to_other_architectural_planes_1"/><text:bookmark-start text:name="relationship_to_other_architectural_planes"/>7. Relationship to Other Architectural Planes<text:bookmark-end text:name="__RefHeading___relationship_to_other_architectural_planes_1"/><text:bookmark-end text:name="relationship_to_other_architectural_planes"/></text:h>
      <text:p text:style-name="Text_20_body"><text:a xlink:type="simple" xlink:href="https://wiki.didosolutions.com/fxdemo/06-part/start" text:style-name="Internet_20_link" text:visited-style-name="Visited_20_Internet_20_Link"> Go to Top</text:a></text:p>
      <text:p text:style-name="Text_20_body">The Cost Recovery, Compensation, and Settlement Plane derives evidence from other planes. It does not replace those planes.
Table 7-1:	Relationship between the Cost Recovery, Compensation, and Settlement Plane and other architectural planes</text:p>
      <table:table table:style-name="Table">
        <table:table-column/>
        <table:table-column/>
        <table:table-row>
          <table:table-cell office:value-type="string" table:style-name="tableheader">
            <text:p text:style-name="Table_20_Heading"> Plane </text:p>
          </table:table-cell>
          <table:table-cell office:value-type="string" table:style-name="tableheader">
            <text:p text:style-name="Table_20_Heading"> Relationship to cost recovery </text:p>
          </table:table-cell>
        </table:table-row>
        <table:table-row>
          <table:table-cell office:value-type="string" table:style-name="tablecell">
            <text:p text:style-name="tablealignleft"> Data Plane </text:p>
          </table:table-cell>
          <table:table-cell office:value-type="string" table:style-name="tablecell">
            <text:p text:style-name="tablealignleft"> Supplies transaction identifiers, business context, data volume, value bands, currency pair, and chargeable context where policy permits </text:p>
          </table:table-cell>
        </table:table-row>
        <table:table-row>
          <table:table-cell office:value-type="string" table:style-name="tablecell">
            <text:p text:style-name="tablealignleft"> Control Plane </text:p>
          </table:table-cell>
          <table:table-cell office:value-type="string" table:style-name="tablecell">
            <text:p text:style-name="tablealignleft"> Supplies operational execution events, service status, retry events, failure events, replay events, and Node availability </text:p>
          </table:table-cell>
        </table:table-row>
        <table:table-row>
          <table:table-cell office:value-type="string" table:style-name="tablecell">
            <text:p text:style-name="tablealignleft"> Policy and Release Plane </text:p>
          </table:table-cell>
          <table:table-cell office:value-type="string" table:style-name="tablecell">
            <text:p text:style-name="tablealignleft"> Supplies obligations, permissions, release constraints, redaction requirements, and policy version references </text:p>
          </table:table-cell>
        </table:table-row>
        <table:table-row>
          <table:table-cell office:value-type="string" table:style-name="tablecell">
            <text:p text:style-name="tablealignleft"> Persistence and Evidence Plane </text:p>
          </table:table-cell>
          <table:table-cell office:value-type="string" table:style-name="tablecell">
            <text:p text:style-name="tablealignleft"> Supplies evidence identifiers, retention obligations, provenance references, replay records, and audit artefact references </text:p>
          </table:table-cell>
        </table:table-row>
        <table:table-row>
          <table:table-cell office:value-type="string" table:style-name="tablecell">
            <text:p text:style-name="tablealignleft"> Cost Recovery, Compensation, and Settlement Plane </text:p>
          </table:table-cell>
          <table:table-cell office:value-type="string" table:style-name="tablecell">
            <text:p text:style-name="tablealignleft"> Converts governed work and evidence references into cost attribution, compensation claims, settlement instructions, and accounting records </text:p>
          </table:table-cell>
        </table:table-row>
      </table:table>
      <text:p text:style-name="Text_20_body">Table 7-1 shows that the Cost Recovery, Compensation, and Settlement Plane depends on evidence and context from other architectural planes while preserving separation of concerns.
The Control Plane observes execution. The Cost Recovery, Compensation, and Settlement Plane governs economic attribution.
Operational observability does not provide economic accountability by itsel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17:39</meta:creation-date>
    <dc:creator>Generated</dc:creator>
    <dc:date>2026-08-23T22::17:39</dc:date>
    <dc:language>en-US</dc:language>
    <meta:editing-cycles>1</meta:editing-cycles>
    <meta:editing-duration>PT0S</meta:editing-duration>
    <dc:title>fxdemo:06-part:08-relationship-to-other-architectural-planes:start</dc:title>
  </office:meta>
</office:document-meta>
</file>