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9-settlement-instruction"/><text:bookmark-start text:name="__RefHeading___settlement_instruction_1"/><text:bookmark-start text:name="settlement_instruction"/>Settlement Instruction<text:bookmark-end text:name="__RefHeading___settlement_instruction_1"/><text:bookmark-end text:name="settlement_instruction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s/settlement_instruction" text:style-name="Internet_20_link" text:visited-style-name="Visited_20_Internet_20_Link">settlement_instruction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7:26</meta:creation-date>
    <dc:creator>Generated</dc:creator>
    <dc:date>2026-08-24T06::57:26</dc:date>
    <dc:language>en-US</dc:language>
    <meta:editing-cycles>1</meta:editing-cycles>
    <meta:editing-duration>PT0S</meta:editing-duration>
    <dc:title>fxdemo:06-part:06-definitions:06-9-settlement-instruction</dc:title>
  </office:meta>
</office:document-meta>
</file>