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8-cost-rule"/><text:bookmark-start text:name="__RefHeading___cost_rule_1"/><text:bookmark-start text:name="cost_rule"/>Cost Rule<text:bookmark-end text:name="__RefHeading___cost_rule_1"/><text:bookmark-end text:name="cost_rule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fxdemo/99_part_annexes/annex-b-terms-and-definitions/c/cost_rule" text:style-name="Internet_20_link" text:visited-style-name="Visited_20_Internet_20_Link">cost_rule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3:02</meta:creation-date>
    <dc:creator>Generated</dc:creator>
    <dc:date>2026-08-24T05::33:02</dc:date>
    <dc:language>en-US</dc:language>
    <meta:editing-cycles>1</meta:editing-cycles>
    <meta:editing-duration>PT0S</meta:editing-duration>
    <dc:title>fxdemo:06-part:06-definitions:06-8-cost-rule</dc:title>
  </office:meta>
</office:document-meta>
</file>