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06-definitions:06-13-under-compliance"/><text:bookmark-start text:name="__RefHeading___under-compliance_1"/><text:bookmark-start text:name="under-compliance"/>Under-Compliance<text:bookmark-end text:name="__RefHeading___under-compliance_1"/><text:bookmark-end text:name="under-compliance"/></text:h>
      <text:p text:style-name="Text_20_body"><text:a xlink:type="simple" xlink:href="https://wiki.didosolutions.com/fxdemo/06-part/06-definitions/start" text:style-name="Internet_20_link" text:visited-style-name="Visited_20_Internet_20_Link"> Go to Definitions</text:a></text:p>
      <text:p text:style-name="Text_20_body">The term <text:a xlink:type="simple" xlink:href="https://wiki.didosolutions.com/dido/99_annexes/99_annexes/annex-b-terms-and-definitions/u/under-compliance" text:style-name="Internet_20_link" text:visited-style-name="Visited_20_Internet_20_Link">under-compliance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52:06</meta:creation-date>
    <dc:creator>Generated</dc:creator>
    <dc:date>2026-08-24T00::52:06</dc:date>
    <dc:language>en-US</dc:language>
    <meta:editing-cycles>1</meta:editing-cycles>
    <meta:editing-duration>PT0S</meta:editing-duration>
    <dc:title>fxdemo:06-part:06-definitions:06-13-under-compliance</dc:title>
  </office:meta>
</office:document-meta>
</file>